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</style:style>
    <style:style style:name="P6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9" style:family="paragraph" style:parent-style-name="Standard">
      <style:paragraph-properties fo:text-align="justify" style:justify-single-word="false" fo:orphans="0" fo:widows="0" fo:background-color="#ffffff">
        <style:background-image/>
      </style:paragraph-properties>
      <style:text-properties fo:font-size="14pt" style:font-size-asian="14pt" style:font-size-complex="14pt"/>
    </style:style>
    <style:style style:name="P10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color="#000000"/>
    </style:style>
    <style:style style:name="T2" style:family="text">
      <style:text-properties style:font-name-asian="Arial" style:font-name-complex="Arial"/>
    </style:style>
    <style:style style:name="T3" style:family="text">
      <style:text-properties fo:letter-spacing="-0.026cm"/>
    </style:style>
    <style:style style:name="T4" style:family="text">
      <style:text-properties fo:letter-spacing="0.012cm"/>
    </style:style>
    <style:style style:name="T5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Графический объект1" text:anchor-type="char" svg:x="7.646cm" svg:y="0.656cm" svg:width="1.577cm" svg:height="2.212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4">ПОСТАНОВЛЕНИЕ</text:p>
      <text:p text:style-name="P5"/>
      <text:p text:style-name="P5"/>
      <text:p text:style-name="P7">от 26.11.2014 № 3008</text:p>
      <text:p text:style-name="P5"/>
      <text:p text:style-name="P5"><text:s/></text:p>
      <text:p text:style-name="P8"><text:span text:style-name="T1">О предоставлении разрешений </text:span>на условно </text:p>
      <text:p text:style-name="P8">разрешенный вид использования </text:p>
      <text:p text:style-name="P6"/>
      <text:p text:style-name="P11"/>
      <text:p text:style-name="P12"><text:span text:style-name="T1">В соответствии со ст.ст. 37, 39 Градостроительного кодекса Российской Федерации, <text:s/>постановлением администрации <text:s/>города Кемерово от 14</text:span>.10.2014 <text:s text:c="2"/>№ 2611 «<text:span text:style-name="T1">О назначении публичных слушаний по вопросу предоставления разрешений </text:span>на условно разрешенный вид использования»<text:span text:style-name="T1">, с учетом результатов публичных слушаний</text:span></text:p>
      <text:p text:style-name="P12"><text:span text:style-name="T1">1. Предоставить разрешения </text:span>на <text:span text:style-name="T1">условно разрешенный вид использования земельных участков и частей объектов капитального строительства, расположенных по следующим адресам в городе Кемерово:</text:span></text:p>
      <text:p text:style-name="P13"><text:span text:style-name="T1">1.1. Рудничный район, микрорайон № 13, строительный номер 39, для размещения </text:span>пристроенного <text:span text:style-name="T2">предприятия общественного питания (бара) (заявитель ООО </text:span>«СДС-Строй»), жилая зона с многоэтажными жилыми домами Ж1. </text:p>
      <text:p text:style-name="P13">1.2. Заводский район, просп. Ленина, 31 - 2, встроенный в многоквартирный жилой дом офис (заявитель Акимова О.И.), общественно-деловая зона О1.</text:p>
      <text:p text:style-name="P13"><text:span text:style-name="T1">1.3. </text:span>Центральный район, просп. Ленина, 22 - 1, встроенный в многоквартирный жилой дом магазин промышленных товаров (заявитель Шамина Н.Н.), существующая жилая зона с жилыми домами средней этажности, подлежащая реконструкции под общественно-деловую зону О4.</text:p>
      <text:p text:style-name="P14">2. <text:s/>Комитету <text:s text:c="4"/>по <text:s text:c="4"/>работе <text:s text:c="4"/>со <text:s text:c="4"/>средствами <text:s text:c="3"/>массовой <text:s text:c="4"/>информации <text:s/></text:p>
      <text:p text:style-name="P9"><text:span text:style-name="T1">(Е.А. Дубкова) опубликовать <text:s/>настоящее <text:s/>постановление в <text:s/>газете </text:span>«<text:span text:style-name="T1">Кемерово</text:span>»<text:span text:style-name="T1"> и разместить на официальном сайте администрации города Кемерово в информационно-телекоммуникационной сети </text:span>«<text:span text:style-name="T1">Интернет</text:span>»<text:span text:style-name="T1">.</text:span></text:p>
      <text:p text:style-name="P14"><text:span text:style-name="T3">3. </text:span><text:span text:style-name="T4">Контроль за исполнением данного постановления <text:s/>возложить <text:s/>на <text:s text:c="7"/></text:span><text:span text:style-name="T5">заместителя <text:s/>Главы <text:s/>города, <text:s/>начальника <text:s/>управления городского развития А.В. Калинина.</text:span></text:p>
      <text:p text:style-name="P10"/>
      <text:p text:style-name="P10"><text:s/></text:p>
      <text:p text:style-name="P10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.501cm" fo:margin-right="1.501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4-11-26T14:05:00</dc:date>
    <meta:print-date>2014-05-21T15:56:00</meta:print-date>
    <meta:editing-cycles>64</meta:editing-cycles>
    <meta:editing-duration>PT4H38M</meta:editing-duration>
    <meta:document-statistic meta:table-count="0" meta:image-count="1" meta:object-count="0" meta:page-count="1" meta:paragraph-count="16" meta:word-count="202" meta:character-count="1773" meta:non-whitespace-character-count="1443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