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0000000012A000001B1EF0F7E95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1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8" style:family="paragraph" style:parent-style-name="Standard">
      <style:paragraph-properties fo:line-height="200%" fo:text-align="center" style:justify-single-word="false"/>
    </style:style>
    <style:style style:name="P9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.026cm" fo:text-align="justify" style:justify-single-word="false" fo:text-indent="0.953cm" style:auto-text-indent="false"/>
    </style:style>
    <style:style style:name="P11" style:family="paragraph" style:parent-style-name="Standard">
      <style:paragraph-properties fo:margin-left="0cm" fo:margin-right="0.026cm" fo:text-align="justify" style:justify-single-word="false" fo:orphans="0" fo:widows="0" fo:text-indent="0.953cm" style:auto-text-indent="false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font-size-complex="14pt" style:font-style-complex="italic" style:font-weight-complex="bold"/>
    </style:style>
    <style:style style:name="T4" style:family="text">
      <style:text-properties fo:font-size="14pt" style:font-size-asian="14pt" style:language-asian="ru" style:country-asian="RU" style:font-size-complex="14pt"/>
    </style:style>
    <style:style style:name="T5" style:family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color="#000000" fo:font-size="14pt" fo:letter-spacing="-0.026cm" style:font-size-asian="14pt" style:font-size-complex="14pt"/>
    </style:style>
    <style:style style:name="T8" style:family="text">
      <style:text-properties fo:color="#000000" fo:font-size="14pt" fo:letter-spacing="0.012cm" style:font-size-asian="14pt" style:font-size-complex="14pt"/>
    </style:style>
    <style:style style:name="T9" style:family="text">
      <style:text-properties fo:color="#000000" fo:font-size="14pt" fo:letter-spacing="0.004cm" style:font-size-asian="14pt" style:font-size-complex="14pt"/>
    </style:style>
    <style:style style:name="T10" style:family="text">
      <style:text-properties fo:color="#000000" fo:font-size="14pt" fo:letter-spacing="-0.002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graphics1" text:anchor-type="char" svg:x="7.938cm" svg:y="0cm" svg:width="1.543cm" svg:height="2.178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5"/>
      <text:p text:style-name="P3">ПОСТАНОВЛЕНИЕ</text:p>
      <text:p text:style-name="P8"><text:span text:style-name="T2">от 08.10.2014 <text:s/>№ 2571</text:span></text:p>
      <text:p text:style-name="P7"/>
      <text:p text:style-name="P1"><text:span text:style-name="T1"><text:s text:c="6"/>Об утверждении <text:s/>проекта планировки и проекта межевания, градостроительного плана земельного участка в составе проекта межевания <text:s/>территории квартала № 1А Центрального района города Кемерово</text:span></text:p>
      <text:p text:style-name="P6"/>
      <text:p text:style-name="P7"/>
      <text:p text:style-name="P10"><text:span text:style-name="T2">В соответствии со ст. 46 Градостроительного кодекса Российской Федерации, постановлением администрации города Кемерово от 22.08.2014 <text:s text:c="4"/>№ 2112 «О назначении публичных слушаний </text:span><text:span text:style-name="T1">по проекту планировки и проекту межевания территории квартала № 1А Центрального района города Кемерово</text:span><text:span text:style-name="T2">», с учетом результатов публичных слушаний</text:span></text:p>
      <text:p text:style-name="P11"><text:span text:style-name="T6">1. Утвердить проект планировки и </text:span><text:span text:style-name="T1">проект межевания </text:span><text:span text:style-name="T6">территории </text:span><text:span text:style-name="T2">квартала № 1А</text:span><text:span text:style-name="T3"> Центрального</text:span><text:span text:style-name="T5"> </text:span><text:span text:style-name="T6">района города Кемерово, категория земель - земли населенных пунктов.</text:span></text:p>
      <text:p text:style-name="P11"><text:span text:style-name="T6">2. </text:span><text:span text:style-name="T4">Утвердить градостроительный план земельного участка в составе проекта межевания </text:span><text:span text:style-name="T1">территории квартала № 1А Центрального района города Кемерово</text:span><text:span text:style-name="T4">:</text:span></text:p>
      <text:p text:style-name="P11"><text:span text:style-name="T4">2.1. Градостроительный план (шифр 37598) земельного участка площадью 6580 кв. м, расположенного в г. Кемерово, ул. Притомская Набережная, 21а, разрешенное использование: </text:span><text:span text:style-name="T2">многоэтажная многоквартирная жилая застройка.</text:span></text:p>
      <text:p text:style-name="P11"><text:span text:style-name="T6">3. Комитету по работе со средствами массовой информации (Е.А. Дубкова) опубликовать <text:s/>настоящее постановление </text:span><text:span text:style-name="T2">с п</text:span><text:span text:style-name="T6">еречнем земельных участков в составе проекта межевания территории </text:span><text:span text:style-name="T2">квартала № 1А Центрального</text:span><text:span text:style-name="T6"> района города Кемерово (приложение № 1)</text:span><text:span text:style-name="T2">, экспликацию зон действия публичных сервитутов (приложение № 2), а также чертеж <text:s/>планировки и чертеж межевания территории квартала № 1А Центрального района <text:s/>города Кемерово </text:span><text:span text:style-name="T6">в газете «Кемерово» и разместить на официальном сайте администрации города Кемерово <text:s/>в информационно- телекоммуникационной сети «Интернет». <text:s/></text:span></text:p>
      <text:p text:style-name="P11"><text:span text:style-name="T7">4. <text:s/></text:span><text:span text:style-name="T8">Контроль за <text:s/>исполнением данного постановления <text:s/>возложить <text:s/>на<text:line-break/></text:span><text:span text:style-name="T9">заместителя Главы города, начальника управления городского развития <text:s text:c="5"/>А.В. Калинина</text:span><text:span text:style-name="T10">.</text:span></text:p>
      <text:p text:style-name="P4"/>
      <text:p text:style-name="P4"/>
      <text:p text:style-name="P4">И.о. Главы города <text:tab/><text:tab/> <text:s text:c="40"/><text:tab/><text:tab/> <text:s/>О.В. Турбаб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1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Заголовок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2" style:font-size-complex="14pt"/>
    </style:style>
    <style:style style:name="Название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" style:family="paragraph" style:parent-style-name="Standard">
      <style:paragraph-properties text:number-lines="false" text:line-number="0"/>
      <style:text-properties style:font-name-complex="Mangal1"/>
    </style:style>
    <style:style style:name="Absatz-Standardschriftart" style:family="text"/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268cm" fo:margin-left="2.223cm" fo:margin-right="1.633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Игнатьева Анна Юрьевна</meta:initial-creator>
    <meta:creation-date>2014-09-30T15:26:00</meta:creation-date>
    <dc:creator>uaig-iay</dc:creator>
    <dc:date>2014-10-07T09:28:00</dc:date>
    <meta:print-date>2014-10-01T09:38:00</meta:print-date>
    <meta:editing-cycles>15</meta:editing-cycles>
    <meta:editing-duration>PT46M</meta:editing-duration>
    <meta:document-statistic meta:table-count="0" meta:image-count="1" meta:object-count="0" meta:page-count="1" meta:paragraph-count="11" meta:word-count="228" meta:character-count="1883" meta:non-whitespace-character-count="1591"/>
    <meta:generator>LibreOffice/3.4$Win32 LibreOffice_project/340m1$Build-302</meta:generator>
    <meta:user-defined meta:name="Info 1"/>
    <meta:user-defined meta:name="Info 2"/>
    <meta:user-defined meta:name="Info 3"/>
    <meta:user-defined meta:name="Info 4"/>
  </office:meta>
</office:document-meta>
</file>