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8pt" style:font-size-asian="8pt" style:font-size-complex="8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text-align="justify" style:justify-single-word="false" fo:orphans="0" fo:widows="0" fo:background-color="#ffffff">
        <style:background-image/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6"/>
      <text:p text:style-name="P8">от 06.08.2014 № 1973</text:p>
      <text:p text:style-name="P6"/>
      <text:p text:style-name="P6"><text:s/></text:p>
      <text:p text:style-name="P9"><text:span text:style-name="T3">О предоставлении разрешений </text:span>на условно разрешенный </text:p>
      <text:p text:style-name="P9">вид использования</text:p>
      <text:p text:style-name="P7"/>
      <text:p text:style-name="P12"/>
      <text:p text:style-name="P14"><text:span text:style-name="T3">В соответствии со ст.ст. 37, 39 Градостроительного кодекса Российской Федерации, <text:s/>постановлением администрации <text:s/>города <text:s/>Кемерово от 03</text:span>.07.2014 № 1664 «<text:span text:style-name="T3">О назначении публичных слушаний по вопросу предоставления разрешений </text:span>на условно разрешенный вид использования»<text:span text:style-name="T3">, с учетом результатов публичных слушаний</text:span></text:p>
      <text:p text:style-name="P14"><text:span text:style-name="T3">1. Предоставить разрешения </text:span>на <text:span text:style-name="T3">условно разрешенный вид использования земельных участков и частей объектов капитального строительства, расположенных по следующим адресам в городе Кемерово:</text:span></text:p>
      <text:p text:style-name="P13"><text:span text:style-name="T4">1.1. Центральный район, ул. Ноградская, 21-2 </text:span>– <text:span text:style-name="T4">офис, встроенный в многоквартирный жилой дом (</text:span><text:span text:style-name="T2">заявитель Мусияченко Н.А.), общественно-деловая зона О1;</text:span></text:p>
      <text:p text:style-name="P13"><text:span text:style-name="T2">1.2. Центральный <text:s/>район, ул. Красная, 15-43 </text:span>– офис, встроенный в многоквартирный жилой дом <text:span text:style-name="T2">(заявитель Синицын А.В.), общественно-деловая зона О1;</text:span></text:p>
      <text:p text:style-name="P13"><text:span text:style-name="T2">1.3. Ленинский район, бульв. Строителей, 22 - пом. 1 </text:span>–<text:span text:style-name="T2"> кафе с размещением пристроя на 40 посадочных мест (заявитель Шипунов М.Ю), жилая зона с многоэтажными жилыми домами Ж1. <text:s/></text:span></text:p>
      <text:p text:style-name="P15">2. <text:s/>Комитету <text:s text:c="4"/>по <text:s text:c="4"/>работе <text:s text:c="4"/>со <text:s text:c="4"/>средствами <text:s text:c="3"/>массовой <text:s text:c="4"/>информации <text:s/></text:p>
      <text:p text:style-name="P10"><text:span text:style-name="T3">(Е.А. Дубкова) опубликовать <text:s/>настоящее <text:s/>постановление в <text:s/>газете </text:span>«<text:span text:style-name="T3">Кемерово</text:span>»<text:span text:style-name="T3"> и разместить на официальном сайте администрации города Кемерово в информационно-телекоммуникационной сети </text:span>«<text:span text:style-name="T3">Интернет</text:span>»<text:span text:style-name="T3">.</text:span></text:p>
      <text:p text:style-name="P15"><text:span text:style-name="T5">3. </text:span><text:span text:style-name="T6">Контроль за исполнением данного постановления <text:s/>возложить <text:s/>на <text:s text:c="7"/></text:span><text:span text:style-name="T7">заместителя <text:s/>Главы <text:s/>города, <text:s/>начальника <text:s/>управления городского развития А.В. Калинина.</text:span></text:p>
      <text:p text:style-name="P11"/>
      <text:p text:style-name="P11"><text:s/></text:p>
      <text:p text:style-name="P11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cm" fo:margin-bottom="1.3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8-07T16:58:00</dc:date>
    <meta:print-date>2014-05-21T15:56:00</meta:print-date>
    <meta:editing-cycles>48</meta:editing-cycles>
    <meta:editing-duration>PT4H22M</meta:editing-duration>
    <meta:document-statistic meta:table-count="0" meta:image-count="1" meta:object-count="0" meta:page-count="1" meta:paragraph-count="16" meta:word-count="189" meta:character-count="1636" meta:non-whitespace-character-count="131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