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line-height="150%" fo:text-align="center" style:justify-single-word="false"/>
      <style:text-properties fo:font-size="16pt" style:font-size-asian="16pt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style:font-size-asian="16pt" style:font-size-complex="16pt"/>
    </style:style>
    <style:style style:name="P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 fo:hyphenate="false" fo:hyphenation-remain-char-count="2" fo:hyphenation-push-char-count="2"/>
    </style:style>
    <style:style style:name="P10" style:family="paragraph" style:parent-style-name="Standard">
      <style:paragraph-properties fo:margin-left="0cm" fo:margin-right="-0.318cm" fo:text-align="justify" style:justify-single-word="false" fo:orphans="0" fo:widows="0" fo:hyphenation-ladder-count="no-limit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1" style:family="paragraph" style:parent-style-name="Standard">
      <style:paragraph-properties fo:margin-left="0.009cm" fo:margin-right="-0.318cm" fo:text-align="justify" style:justify-single-word="false" fo:orphans="0" fo:widows="0" fo:hyphenation-ladder-count="no-limit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-0.25cm" fo:orphans="0" fo:widows="0" fo:text-indent="0cm" style:auto-text-indent="false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 style:font-size-complex="14pt"/>
    </style:style>
    <style:style style:name="P13" style:family="paragraph" style:parent-style-name="Body_20_Text_20_Indent_20_2">
      <style:paragraph-properties fo:margin-left="0cm" fo:margin-right="0cm" fo:text-align="center" style:justify-single-word="false" fo:orphans="2" fo:widows="2" fo:text-indent="0cm" style:auto-text-indent="false"/>
      <style:text-properties style:font-size-complex="14pt"/>
    </style:style>
    <style:style style:name="P14" style:family="paragraph" style:parent-style-name="Body_20_Text_20_Indent_20_2">
      <style:paragraph-properties fo:margin-left="0cm" fo:margin-right="0cm" fo:orphans="2" fo:widows="2" fo:text-indent="0cm" style:auto-text-indent="false"/>
      <style:text-properties style:font-size-complex="14pt"/>
    </style:style>
    <style:style style:name="P15" style:family="paragraph" style:parent-style-name="Body_20_Text_20_Indent_20_2">
      <style:paragraph-properties fo:margin-left="0cm" fo:margin-right="-0.318cm" fo:orphans="2" fo:widows="2" fo:text-indent="0cm" style:auto-text-indent="false"/>
      <style:text-properties style:font-size-complex="14pt"/>
    </style:style>
    <style:style style:name="T1" style:family="text">
      <style:text-properties fo:letter-spacing="-0.007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Графический объект1" text:anchor-type="char" svg:x="7.938cm" svg:y="0.318cm" svg:width="1.588cm" svg:height="2.223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2"/>
      <text:p text:style-name="P1">ПОСТАНОВЛЕНИЕ</text:p>
      <text:p text:style-name="P3"/>
      <text:p text:style-name="P5">от 30.07.2014 <text:s/>№ 1914</text:p>
      <text:p text:style-name="P4"/>
      <text:p text:style-name="P6"><text:s text:c="4"/>О внесении изменений в постановление </text:p>
      <text:p text:style-name="P6"><text:s text:c="3"/>администрации города Кемерово от 25.10.2007 № 148</text:p>
      <text:p text:style-name="P6">«О проектах планировки»</text:p>
      <text:p text:style-name="P13"/>
      <text:p text:style-name="P13"/>
      <text:p text:style-name="P13"/>
      <text:p text:style-name="P14"><text:tab/>В соответствии <text:s/>со <text:s/>ст. 45 Устава города <text:s/>Кемерово </text:p>
      <text:p text:style-name="P8">1. Внести изменения в постановление администрации города Кемерово от <text:s/>25.10.2007 <text:s/>№ 148 <text:s/>«О проектах планировки»: </text:p>
      <text:p text:style-name="P9">1.1. В приложении <text:s/>к <text:s/>постановлению <text:s/>пункт <text:s/>14 <text:s/>исключить.</text:p>
      <text:p text:style-name="P9">1.2. <text:s/>Пункты <text:s/>15-72 <text:s/>считать <text:s/>соответственно <text:s/>пунктами <text:s/>14-71.</text:p>
      <text:p text:style-name="P9">2. <text:s text:c="2"/>Комитету <text:s/>по <text:s/>работе <text:s text:c="2"/>со <text:s/>средствами <text:s text:c="3"/>массовой <text:s text:c="2"/>информации <text:s text:c="2"/>(Е.А. Дубкова) опубликовать <text:s/>настоящее <text:s/>постановление <text:s/>в <text:s/>газете «Кемерово» и разместить на официальном сайте администрации города Кемерово в информационно - телекоммуникационной <text:s/>сети <text:s/>«Интернет».</text:p>
      <text:p text:style-name="P9">3. <text:s/>Контроль за исполнением настоящего постановления возложить на заместителя Главы <text:s/>города, <text:s text:c="2"/>начальника <text:s text:c="2"/>управления <text:s/>городского <text:s/>развития А.В. Калинина.</text:p>
      <text:p text:style-name="P15"/>
      <text:p text:style-name="P10"/>
      <text:p text:style-name="P11"/>
      <text:p text:style-name="P12">Глава города<text:span text:style-name="T1"> <text:s text:c="94"/>В.К. Ермаков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Title" style:family="paragraph">
      <style:paragraph-properties fo:orphans="0" fo:widows="0" style:text-autospace="none"/>
      <style:text-properties style:use-window-font-color="true" style:font-name="Times New Roman" fo:font-size="12pt" fo:language="ru" fo:country="RU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ConsPlusCell" style:family="paragraph">
      <style:paragraph-properties fo:orphans="0" fo:widows="0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/>
    </style:style>
    <style:style style:name="ConsPlusNonformat" style:family="paragraph">
      <style:paragraph-properties fo:orphans="0" fo:widows="0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/>
    </style:style>
    <style:style style:name="ConsTitle" style:family="paragraph">
      <style:paragraph-properties fo:margin="100%" fo:margin-left="0cm" fo:margin-right="34.876cm" fo:orphans="0" fo:widows="0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/>
    </style:style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Основной_20_шрифт_20_абзаца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1" text:start-value="12">
        <style:list-level-properties text:list-level-position-and-space-mode="label-alignment">
          <style:list-level-label-alignment text:label-followed-by="listtab" text:list-tab-stop-position="2.196cm" fo:text-indent="-2.196cm" fo:margin-left="2.196cm"/>
        </style:list-level-properties>
      </text:list-level-style-number>
      <text:list-level-style-number text:level="2" style:num-format="1" text:start-value="12" text:display-levels="2">
        <style:list-level-properties text:list-level-position-and-space-mode="label-alignment">
          <style:list-level-label-alignment text:label-followed-by="listtab" text:list-tab-stop-position="2.196cm" fo:text-indent="-2.196cm" fo:margin-left="2.196cm"/>
        </style:list-level-properties>
      </text:list-level-style-number>
      <text:list-level-style-number text:level="3" style:num-format="1" text:start-value="2008" text:display-levels="3">
        <style:list-level-properties text:list-level-position-and-space-mode="label-alignment">
          <style:list-level-label-alignment text:label-followed-by="listtab" text:list-tab-stop-position="2.196cm" fo:text-indent="-2.196cm" fo:margin-left="2.196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2.196cm" fo:text-indent="-2.196cm" fo:margin-left="2.196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2.196cm" fo:text-indent="-2.196cm" fo:margin-left="2.196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1.586cm" fo:margin-left="2.223cm" fo:margin-right="1.95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4-07-30T14:38:00</meta:creation-date>
    <dc:creator>durmanova</dc:creator>
    <dc:date>2014-08-06T16:37:00</dc:date>
    <meta:print-date>2014-07-30T15:18:00</meta:print-date>
    <meta:editing-cycles>10</meta:editing-cycles>
    <meta:editing-duration>PT30M</meta:editing-duration>
    <meta:document-statistic meta:table-count="0" meta:image-count="1" meta:object-count="0" meta:page-count="1" meta:paragraph-count="13" meta:word-count="112" meta:character-count="1006" meta:non-whitespace-character-count="75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