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fo:letter-spacing="-0.026cm"/>
    </style:style>
    <style:style style:name="T4" style:family="text">
      <style:text-properties fo:letter-spacing="0.012cm"/>
    </style:style>
    <style:style style:name="T5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5"/>
      <text:p text:style-name="P7">от 16.07.2014 № 1802</text:p>
      <text:p text:style-name="P5"/>
      <text:p text:style-name="P5"><text:s/></text:p>
      <text:p text:style-name="P8"><text:span text:style-name="T2">О предоставлении разрешения </text:span>на отклонение от предельных</text:p>
      <text:p text:style-name="P8"><text:s/>параметров разрешенного строительства, реконструкции </text:p>
      <text:p text:style-name="P8">объектов капитального строительства </text:p>
      <text:p text:style-name="P6"/>
      <text:p text:style-name="P10"><text:span text:style-name="T2">В соответствии со ст.ст. 37, 38, 39, 40 Градостроительного кодекса Российской Федерации, <text:s/>постановлением <text:s text:c="2"/>администрации <text:s/>города <text:s/>Кемерово от 28.05.2014 № 1291 </text:span>«<text:span text:style-name="T2">О назначении публичных слушаний по вопросу предоставления разрешения </text:span>на отклонение от предельных параметров разрешенного строительства, реконструкции объекта капитального строительства»<text:span text:style-name="T2">, с учетом результатов публичных слушаний</text:span></text:p>
      <text:p text:style-name="P11"><text:span text:style-name="T2">1. Предоставить разрешение </text:span>на <text:span text:style-name="T2">отклонение от предельных параметров разрешенного строительства, реконструкции объекта капитального строительства на земельном участке с кадастровым номером 42:24:0201008:0008, расположенном по адресу в городе Кемерово: Ленинский район, просп. Октябрьский, 83а, уменьшение этажности с 5-ти до 2-х этажей для строительства жилого дома со встроенными объектами обслуживания (заявитель ООО </text:span>«<text:span text:style-name="T2">Кузбасстяжмаш</text:span>»<text:span text:style-name="T2">), жилая зона с многоэтажными жилыми домами Ж1.</text:span></text:p>
      <text:p text:style-name="P11"><text:span text:style-name="T2">2. Комитету по работе со средствами массовой информации (Е.А.Дубкова) опубликовать <text:s/>настоящее <text:s/>постановление в <text:s/>газете </text:span>«<text:span text:style-name="T2">Кемерово</text:span>»<text:span text:style-name="T2"> и разместить на официальном сайте администрации города Кемерово в сети Интернет.</text:span></text:p>
      <text:p text:style-name="P12"><text:span text:style-name="T3">3. </text:span><text:span text:style-name="T4">Контроль за исполнением данного постановления <text:s/>возложить <text:s/>на <text:s text:c="7"/></text:span><text:span text:style-name="T5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7-17T14:30:00</dc:date>
    <meta:print-date>2014-05-21T15:56:00</meta:print-date>
    <meta:editing-cycles>38</meta:editing-cycles>
    <meta:editing-duration>PT4H30M</meta:editing-duration>
    <meta:document-statistic meta:table-count="0" meta:image-count="1" meta:object-count="0" meta:page-count="1" meta:paragraph-count="12" meta:word-count="169" meta:character-count="1551" meta:non-whitespace-character-count="128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