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2" style:family="paragraph" style:parent-style-name="Standard">
      <style:paragraph-properties fo:line-height="200%" fo:text-align="center" style:justify-single-word="false"/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4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5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line-height="200%" fo:text-align="center" style:justify-single-word="false"/>
      <style:text-properties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8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color="#000000" fo:font-size="14pt" style:font-size-asian="14pt" style:font-size-complex="14pt"/>
    </style:style>
    <style:style style:name="P9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10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-0.295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0.011cm" fo:margin-right="-0.295cm" fo:text-align="justify" style:justify-single-word="false" fo:orphans="0" fo:widows="0" fo:text-indent="1.26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5.964cm" fo:margin-right="-0.295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5.964cm" fo:margin-right="-0.318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5" style:family="paragraph" style:parent-style-name="ConsNormal">
      <style:paragraph-properties fo:margin-left="0cm" fo:margin-right="-0.318cm" fo:text-align="justify" style:justify-single-word="false" fo:orphans="0" fo:widows="0" fo:text-indent="0cm" style:auto-text-indent="false"/>
      <style:text-properties style:font-name="Times New Roman" fo:font-size="14pt" style:font-size-asian="14pt" style:font-name-complex="Times New Roman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size-complex="14pt"/>
    </style:style>
    <style:style style:name="T3" style:family="text">
      <style:text-properties fo:color="#000000"/>
    </style:style>
    <style:style style:name="T4" style:family="text">
      <style:text-properties fo:color="#000000" style:font-size-complex="14pt"/>
    </style:style>
    <style:style style:name="T5" style:family="text">
      <style:text-properties style:font-style-complex="italic"/>
    </style:style>
    <style:style style:name="T6" style:family="text">
      <style:text-properties fo:letter-spacing="-0.026cm"/>
    </style:style>
    <style:style style:name="T7" style:family="text">
      <style:text-properties fo:letter-spacing="0.012cm"/>
    </style:style>
    <style:style style:name="T8" style:family="text">
      <style:text-properties fo:letter-spacing="0.004cm"/>
    </style:style>
    <style:style style:name="T9" style:family="text">
      <style:text-properties fo:letter-spacing="-0.002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draw:frame draw:style-name="fr1" draw:name="Графический объект1" text:anchor-type="char" svg:x="7.938cm" svg:y="0.318cm" svg:width="1.573cm" svg:height="2.208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5"/>
      <text:p text:style-name="P2">ПОСТАНОВЛЕНИЕ</text:p>
      <text:p text:style-name="P6"/>
      <text:p text:style-name="P6">от 14.07.2014 № 1773</text:p>
      <text:p text:style-name="P4"/>
      <text:p text:style-name="P7">О внесении изменений в постановление администрации города Кемерово </text:p>
      <text:p text:style-name="P7"><text:s/><text:span text:style-name="T2">от 03.07.2013 № 2022 </text:span><text:span text:style-name="T4">«О предоставлении разрешений на отклонение от предельных параметров разрешенного строительства, </text:span><text:span text:style-name="T2">реконструкции объектов капитального строительства </text:span><text:span text:style-name="T4">и на </text:span><text:span text:style-name="T2">условно разрешенный</text:span><text:span text:style-name="T4"> </text:span><text:span text:style-name="T2">вид использования</text:span><text:span text:style-name="T4"> </text:span><text:span text:style-name="T2">земельных участков и объектов капитального строительства</text:span><text:span text:style-name="T4">»</text:span></text:p>
      <text:p text:style-name="P8"/>
      <text:p text:style-name="P3"/>
      <text:p text:style-name="P7"/>
      <text:p text:style-name="P10">Руководствуясь ст. 44, 45 Устава города Кемерово </text:p>
      <text:p text:style-name="P11">1. Внести изменения в постановление администрации города Кемерово от от 03.07.2013 № 2022 «О предоставлении разрешений на отклонение от предельных параметров разрешенного строительства, реконструкции объектов капитального строительства и на условно разрешенный вид использования земельных участков и объектов капитального строительства»:</text:p>
      <text:p text:style-name="P11">1.1. <text:span text:style-name="T5">В пункте 1.1 слова «для <text:s/>реконструкции <text:s/>объекта <text:s/>незавершенного <text:s/>строительством <text:s/>здания цеха № 12 и реконструкции склада цемента» исключить.</text:span></text:p>
      <text:p text:style-name="P11">2. Комитету по работе со средствами массовой информации (Е.А.Дубкова) опубликовать <text:s/>настоящее <text:s/>постановление в газете «Кемерово» и разместить на официальном сайте администрации города Кемерово в сети Интернет.</text:p>
      <text:p text:style-name="P12"><text:span text:style-name="T6">3. </text:span><text:span text:style-name="T7">Контроль за <text:s/>исполнением данного постановления <text:s/>возложить <text:s/>на<text:line-break/></text:span><text:span text:style-name="T8">заместителя Главы города, начальника управления городского развития </text:span><text:span text:style-name="T9">А.В.Калинина.</text:span></text:p>
      <text:p text:style-name="P13"/>
      <text:p text:style-name="P14"/>
      <text:p text:style-name="P15"/>
      <text:p text:style-name="P15">Глава города <text:tab/><text:tab/><text:tab/><text:tab/><text:tab/><text:tab/> <text:s text:c="37"/>В.К.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Основной_20_шрифт_20_абзаца2" style:display-name="Основной шрифт абзаца2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.2cm" fo:margin-right="1.633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0-26T15:52:00</meta:creation-date>
    <dc:creator>uaig-iay</dc:creator>
    <dc:date>2014-07-15T09:57:00</dc:date>
    <meta:print-date>2012-01-06T14:11:00</meta:print-date>
    <meta:editing-cycles>2</meta:editing-cycles>
    <meta:editing-duration>P15824DT17H31M44S</meta:editing-duration>
    <meta:document-statistic meta:table-count="0" meta:image-count="1" meta:object-count="0" meta:page-count="1" meta:paragraph-count="11" meta:word-count="156" meta:character-count="1351" meta:non-whitespace-character-count="1149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