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style:language-asian="ru" style:country-asian="RU"/>
    </style:style>
    <style:style style:name="T4" style:family="text">
      <style:text-properties fo:letter-spacing="-0.026cm"/>
    </style:style>
    <style:style style:name="T5" style:family="text">
      <style:text-properties fo:letter-spacing="0.012cm"/>
    </style:style>
    <style:style style:name="T6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5cm" svg:height="2.21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7">от 11.06.2014 <text:s/>№ 1454</text:p>
      <text:p text:style-name="P5"><text:s/></text:p>
      <text:p text:style-name="P6"><text:span text:style-name="T2">О предоставлении разрешений </text:span>на <text:span text:style-name="T2">отклонение от предельных параметров разрешенного строительства, </text:span>реконструкции объекта капитального строительства и на условно разрешенный вид использования </text:p>
      <text:p text:style-name="P9"/>
      <text:p text:style-name="P10"><text:span text:style-name="T2">В соответствии со ст.ст. 37, 38, 39, 40 Градостроительного кодекса Российской Федерации, <text:s/>постановлением <text:s text:c="2"/>администрации <text:s/>города <text:s/>Кемерово от 23.05.2014 № 1248 "О назначении публичных слушаний по вопросам предоставления разрешений </text:span>на отклонение от предельных параметров разрешенного строительства, реконструкции объекта капитального строительства и на условно разрешенный вид использования"<text:span text:style-name="T2">, с учетом результатов публичных слушаний</text:span></text:p>
      <text:p text:style-name="P11"><text:span text:style-name="T2">1. Предоставить разрешение </text:span>на <text:span text:style-name="T2">отклонение от предельных параметров разрешенного строительства, реконструкции объекта капитального строительства на земельном участке с </text:span>кадастровым номером <text:span text:style-name="T2">42:24:0201002:2814, расположенном по адресу в городе Кемерово: Ленинский район, ул. Терешковой, 41, сокращение минимальных отступов от границы земельного участка с 3 м <text:s/>до <text:s/>0 м (заявитель ООО "Томпсон-Пасс"), производственная зона предприятий </text:span><text:span text:style-name="T3">V класса вредности П3</text:span><text:span text:style-name="T2">.</text:span></text:p>
      <text:p text:style-name="P11"><text:span text:style-name="T2">2. Предоставить разрешение на условно разрешенный вид использования земельного участка с кадастровым номером 42:24:0201002:2814 и объекта капитального строительства, расположенного по адресу в городе Кемерово: Ленинский район, ул. Терешковой, 41 – "отдельно стоящие, встроенные, пристроенные объекты торговли" (заявитель ООО "Томпсон-Пасс"), производственная зона предприятий </text:span><text:span text:style-name="T3">V класса вредности П3</text:span><text:span text:style-name="T2">.</text:span></text:p>
      <text:p text:style-name="P12">3. Комитету по работе со средствами массовой информации (Е.А.Дубкова) опубликовать <text:s/>настоящее <text:s/>постановление в <text:s/>газете "Кемерово" и разместить на официальном сайте администрации города Кемерово в сети Интернет.</text:p>
      <text:p text:style-name="P12"><text:span text:style-name="T4">4. </text:span><text:span text:style-name="T5">Контроль за исполнением данного постановления <text:s/>возложить <text:s/>на <text:s text:c="7"/></text:span><text:span text:style-name="T6">заместителя Главы города, начальника управления городского развития А.В.Калинина.</text:span></text:p>
      <text:p text:style-name="P8"/>
      <text:p text:style-name="P8"/>
      <text:p text:style-name="P8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.501cm" fo:margin-right="1.50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6-11T15:02:00</dc:date>
    <meta:print-date>2014-06-06T09:01:00</meta:print-date>
    <meta:editing-cycles>6</meta:editing-cycles>
    <meta:editing-duration>PT1H29M</meta:editing-duration>
    <meta:document-statistic meta:table-count="0" meta:image-count="1" meta:object-count="0" meta:page-count="1" meta:paragraph-count="11" meta:word-count="225" meta:character-count="2009" meta:non-whitespace-character-count="168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