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4pt" fo:font-weight="bold" style:font-size-asian="14pt" style:font-weight-asian="bold" style:font-size-complex="14pt"/>
    </style:style>
    <style:style style:name="P4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6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7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4pt" style:font-size-asian="14pt" style:font-size-complex="14pt"/>
    </style:style>
    <style:style style:name="P8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9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1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13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color="#000000"/>
    </style:style>
    <style:style style:name="T3" style:family="text">
      <style:text-properties fo:letter-spacing="-0.026cm"/>
    </style:style>
    <style:style style:name="T4" style:family="text">
      <style:text-properties fo:letter-spacing="0.012cm"/>
    </style:style>
    <style:style style:name="T5" style:family="text">
      <style:text-properties fo:letter-spacing="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Графический объект1" text:anchor-type="char" svg:x="7.646cm" svg:y="0.656cm" svg:width="1.577cm" svg:height="2.212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3"/>
      <text:p text:style-name="P4">ПОСТАНОВЛЕНИЕ</text:p>
      <text:p text:style-name="P5"/>
      <text:p text:style-name="P5"/>
      <text:p text:style-name="P7">от 14.05.2014 № 1162</text:p>
      <text:p text:style-name="P5"/>
      <text:p text:style-name="P5"><text:s/></text:p>
      <text:p text:style-name="P8"><text:span text:style-name="T2">О предоставлении разрешений </text:span>на <text:span text:style-name="T2">отклонение от предельных параметров разрешенного строительства, </text:span>реконструкции объектов капитального строительства и на условно разрешенный вид использования</text:p>
      <text:p text:style-name="P6"/>
      <text:p text:style-name="P10"/>
      <text:p text:style-name="P11"><text:span text:style-name="T2">В соответствии со ст.ст. 37, 38, 39, 40 Градостроительного кодекса Российской Федерации, <text:s/>постановлением <text:s text:c="2"/>администрации <text:s/>города <text:s/>Кемерово от 04.04.2014 № 774 «О назначении публичных слушаний по вопросам предоставления разрешений </text:span>на отклонение от предельных параметров разрешенного строительства, реконструкции объектов капитального строительства и на условно разрешенный вид использования<text:span text:style-name="T2">», с учетом результатов публичных слушаний</text:span></text:p>
      <text:p text:style-name="P12"><text:span text:style-name="T2">1. Предоставить разрешения </text:span>на <text:span text:style-name="T2">отклонение от предельных параметров разрешенного строительства, реконструкции объектов капитального строительства, расположенных на земельных участках по следующим адресам в городе Кемерово:</text:span></text:p>
      <text:p text:style-name="P12"><text:span text:style-name="T2">1.1. Ленинский район, земельный участок с </text:span>кадастровым номером <text:span text:style-name="T2">42:24:0201003:173 по ул. Тухачевского, 56а, сокращение минимальных отступов от юго-восточной границы земельного участка с 3 м до 1,8 м (заявитель ООО «Алатау-Кузбасс»);</text:span></text:p>
      <text:p text:style-name="P13"><text:s/>1.2. Рудничный район, земельный участок с кадастровым номером 42:24:0401060:2268, расположенный 50 м северо-западнее здания № 10 по ул. Суворова, сокращение минимальных отступов от северо-восточной границы земельного участка с 3 м до 0 м, для строительства многоквартирного жилого дома для социально незащищенных слоев населения (заявитель ООО «Интеко»).</text:p>
      <text:p text:style-name="P13">2. Предоставить разрешение на условно разрешенный вид использования земельного участка с кадастровым номером 42:24:0201003:173 и объекта капитального строительства, расположенного по адресу в городе Кемерово: Ленинский район, ул. Тухачевского, 56а – «завод пивобезалкогольных напитков, магазин по продаже продукции собственного производства, летнее кафе для обслуживания предприятия, контрольно-пропускной пункт» (заявитель ООО «Алатау-Кузбасс»).</text:p>
      <text:p text:style-name="P13">3. 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13"><text:span text:style-name="T3">4. </text:span><text:span text:style-name="T4">Контроль за исполнением данного постановления <text:s/>возложить <text:s/>на <text:s text:c="7"/></text:span><text:span text:style-name="T5">заместителя Главы города, начальника управления городского развития А.В.Калинина.</text:span></text:p>
      <text:p text:style-name="P9"/>
      <text:p text:style-name="P9"/>
      <text:p text:style-name="P9"/>
      <text:p text:style-name="P9">Глава города <text:s text:c="91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АДМИНИСТРАЦИЯ ГОРОДА КЕМЕРОВО</dc:title>
    <meta:initial-creator>Сидорова</meta:initial-creator>
    <meta:creation-date>2010-05-25T10:54:00</meta:creation-date>
    <dc:creator>durmanova</dc:creator>
    <dc:date>2014-05-15T12:29:00</dc:date>
    <meta:print-date>2014-04-22T14:23:00</meta:print-date>
    <meta:editing-cycles>28</meta:editing-cycles>
    <meta:editing-duration>PT3H37M</meta:editing-duration>
    <meta:document-statistic meta:table-count="0" meta:image-count="1" meta:object-count="0" meta:page-count="1" meta:paragraph-count="13" meta:word-count="273" meta:character-count="2410" meta:non-whitespace-character-count="2039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