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/>
    </style:style>
    <style:style style:name="P7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9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color="#000000"/>
    </style:style>
    <style:style style:name="T4" style:family="text">
      <style:text-properties fo:color="#000000" style:font-size-complex="14pt"/>
    </style:style>
    <style:style style:name="T5" style:family="text">
      <style:text-properties fo:letter-spacing="-0.026cm"/>
    </style:style>
    <style:style style:name="T6" style:family="text">
      <style:text-properties fo:letter-spacing="0.012cm"/>
    </style:style>
    <style:style style:name="T7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"><draw:frame draw:style-name="fr1" draw:name="Графический объект1" text:anchor-type="char" svg:x="7.938cm" svg:y="-0.318cm" svg:width="1.577cm" svg:height="2.212cm" draw:z-index="0"><draw:image xlink:href="Pictures/100000000000012A000001B1EF0F7E95.png" xlink:type="simple" xlink:show="embed" xlink:actuate="onLoad"/></draw:frame>АДМИНИСТРАЦИЯ ГОРОДА КЕМЕРОВО</text:p>
      <text:p text:style-name="P3"/>
      <text:p text:style-name="P3"/>
      <text:p text:style-name="P4">ПОСТАНОВЛЕНИЕ</text:p>
      <text:p text:style-name="P5"/>
      <text:p text:style-name="P5"/>
      <text:p text:style-name="P8">от 12.05.2014 № 1140</text:p>
      <text:p text:style-name="P5"/>
      <text:p text:style-name="P5"/>
      <text:p text:style-name="P6">О предоставлении <text:span text:style-name="T4">разрешений на </text:span><text:span text:style-name="T2">условно разрешенный</text:span><text:span text:style-name="T4"> </text:span><text:span text:style-name="T2">вид использования</text:span><text:span text:style-name="T4"> </text:span></text:p>
      <text:p text:style-name="P7">и на отклонение от предельных параметров разрешенного строительства, </text:p>
      <text:p text:style-name="P7">реконструкции объектов капитального строительства </text:p>
      <text:p text:style-name="P9"/>
      <text:p text:style-name="P11"><text:span text:style-name="T3">В соответствии со ст.ст. 37, 38, 39, 40 Градостроительного кодекса Российской Федерации, <text:s/>постановлением <text:s text:c="2"/>администрации <text:s/>города <text:s/>Кемерово от 21.02.2014 № 388 «О назначении публичных слушаний по вопросам <text:s/>предоставления разрешений </text:span>на условно разрешенный вид использования и <text:span text:style-name="T3">на отклонение от предельных параметров разрешенного строительства, реконструкции объектов капитального строительства», с учетом результатов публичных слушаний</text:span></text:p>
      <text:p text:style-name="P13">1. Предоставить разрешения на условно разрешенный вид использования земельных участков и объектов капитального строительства, расположенных по следующим адресам в городе Кемерово: </text:p>
      <text:p text:style-name="P11">1.1. Центральный район, земельный участок с кадастровым номером 42:24:0101002:1221 по ул. Дзержинского, 23б – административное здание (заявитель Глухов В.В.);</text:p>
      <text:p text:style-name="P11"><text:span text:style-name="T3">1.2. </text:span>Центральный район, земельный участок с кадастровым номером 42:24:0501007:462 по ул. Гвардейская, 80, для реконструкции одноэтажного здания под магазин, кафе до 10 посадочных мест с надстройкой 2-го этажа под гостиницу (заявитель Никогосян В.В.); <text:s/></text:p>
      <text:p text:style-name="P11"><text:span text:style-name="T3">1.3. </text:span>Центральный район, ул. 50 лет Октября, 13-22 – офис, встроенный в многоквартирный жилой дом (заявитель Киреев Г.Г.);</text:p>
      <text:p text:style-name="P11">1.4. Центральный район, ул. Красноармейская, 112-23 – офис, встроенный в многоквартирный жилой дом (Плотникова Н.В.).</text:p>
      <text:p text:style-name="P12">2. Предоставить разрешения на отклонение от предельных параметров разрешенного строительства, реконструкции объектов капитального строительства, расположенных по следующим адресам в городе Кемерово:</text:p>
      <text:p text:style-name="P11"><text:span text:style-name="T3">2.1. </text:span>Центральный район, земельный участок с кадастровым номером 42:24:0101002:1221 по ул. Дзержинского, 23б, сокращение минимальных отступов от границы земельного участка с 3 м до 0 м (заявитель Глухов В.В.);</text:p>
      <text:p text:style-name="P11"><text:span text:style-name="T3">2.2. </text:span>Центральный район, земельный участок с кадастровым номером 42:24:0501007:462 по ул. Гвардейская, 80, сокращение минимальных отступов от границы земельного участка с 3 м до 0 м (заявитель Никогосян В.В.).</text:p>
      <text:p text:style-name="P12">3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13"><text:span text:style-name="T5">4. </text:span><text:span text:style-name="T6">Контроль за <text:s/>исполнением данного постановления <text:s/>возложить <text:s/>на <text:s text:c="7"/></text:span><text:span text:style-name="T7">заместителя Главы города, начальника управления городского развития А.В.Калинина.</text:span></text:p>
      <text:p text:style-name="P10"><text:soft-page-break/></text:p>
      <text:p text:style-name="P10"/>
      <text:p text:style-name="P10"/>
      <text:p text:style-name="P10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5-12T14:24:00</dc:date>
    <meta:print-date>2014-04-10T15:49:00</meta:print-date>
    <meta:editing-cycles>12</meta:editing-cycles>
    <meta:editing-duration>PT5H57M</meta:editing-duration>
    <meta:document-statistic meta:table-count="0" meta:image-count="1" meta:object-count="0" meta:page-count="2" meta:paragraph-count="18" meta:word-count="309" meta:character-count="2603" meta:non-whitespace-character-count="2196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