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fo:letter-spacing="-0.026cm"/>
    </style:style>
    <style:style style:name="T4" style:family="text">
      <style:text-properties fo:letter-spacing="0.012cm"/>
    </style:style>
    <style:style style:name="T5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5cm" svg:height="2.21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7">от 07.05.2014 <text:s/>№ 1121</text:p>
      <text:p text:style-name="P5"><text:s/></text:p>
      <text:p text:style-name="P6"><text:span text:style-name="T2">О предоставлении разрешений </text:span>на <text:span text:style-name="T2">отклонение от предельных параметров разрешенного строительства, </text:span>реконструкции объекта капитального строительства и на условно разрешенный вид использования </text:p>
      <text:p text:style-name="P8"/>
      <text:p text:style-name="P9"><text:span text:style-name="T2">В соответствии со ст.ст. 37, 38, 39, 40 Градостроительного кодекса Российской Федерации, <text:s/>постановлением <text:s text:c="2"/>администрации <text:s/>города <text:s/>Кемерово от 27.03.2014 № 666 «О назначении публичных слушаний по вопросам предоставления разрешений </text:span>на отклонение от предельных параметров разрешенного строительства, реконструкции объекта капитального строительства и на условно разрешенный вид использования<text:span text:style-name="T2">», с учетом результатов публичных слушаний</text:span></text:p>
      <text:p text:style-name="P11"><text:span text:style-name="T2">1. Предоставить разрешение </text:span>на <text:span text:style-name="T2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2">42:24:0101002:23556, расположенном по адресу в городе Кемерово: Заводский район, просп. Ленина, 33, сокращение минимальных отступов от северной, южной и западной границ земельного участка с 3 м <text:s/>до <text:s/>0 м (заявитель ООО «Капитал-Инвест»).</text:span></text:p>
      <text:p text:style-name="P10">2. Предоставить разрешение на условно разрешенный вид использования земельного участка с кадастровым номером 42:24:0101002:23556 и объекта капитального строительства, расположенного по адресу в городе Кемерово: Заводский район, просп. Ленина, 33 – «здание многофункционального использования в составе: административное учреждение, торгово-развлекательный комплекс, гостиница» (заявитель ООО «Капитал-Инвест»).</text:p>
      <text:p text:style-name="P8">3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0"><text:span text:style-name="T3">4. </text:span><text:span text:style-name="T4">Контроль за исполнением данного постановления <text:s/>возложить <text:s/>на <text:s text:c="7"/></text:span><text:span text:style-name="T5">заместителя Главы города, начальника управления городского развития А.В.Калинина.</text:span></text:p>
      <text:p text:style-name="P12"/>
      <text:p text:style-name="P12"/>
      <text:p text:style-name="P12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501cm" fo:margin-right="1.50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4-22T14:23:00</dc:date>
    <meta:print-date>2014-04-22T14:23:00</meta:print-date>
    <meta:editing-cycles>25</meta:editing-cycles>
    <meta:editing-duration>PT3H24M</meta:editing-duration>
    <meta:document-statistic meta:table-count="0" meta:image-count="1" meta:object-count="0" meta:page-count="1" meta:paragraph-count="11" meta:word-count="219" meta:character-count="1990" meta:non-whitespace-character-count="166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