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TimesNewRoman" svg:font-family="TimesNewRoman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4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orphans="0" fo:widows="0" style:text-autospace="none">
        <style:tab-stops>
          <style:tab-stop style:position="2cm"/>
        </style:tab-stops>
      </style:paragraph-properties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margin-left="5.964cm" fo:margin-right="0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183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/>
    </style:style>
    <style:style style:name="P9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.011cm" fo:margin-right="-0.004cm" fo:text-align="justify" style:justify-single-word="false" fo:orphans="0" fo:widows="0" fo:text-indent="1.24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 style:master-page-name="Standard">
      <style:paragraph-properties fo:line-height="150%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5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16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T8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</text:p>
      <text:p text:style-name="P4">АДМИНИСТРАЦИЯ ГОРОДА КЕМЕРОВО</text:p>
      <text:p text:style-name="P1"/>
      <text:p text:style-name="P2"/>
      <text:p text:style-name="P4">ПОСТАНОВЛЕНИЕ</text:p>
      <text:p text:style-name="P2"/>
      <text:p text:style-name="P2"/>
      <text:p text:style-name="P1">от 25.04.2014 № 990</text:p>
      <text:p text:style-name="P5"/>
      <text:p text:style-name="P5"/>
      <text:p text:style-name="P3">О внесении изменений в распоряжение администрации города Кемерово </text:p>
      <text:p text:style-name="P3">от 13.01.2010 № 38 «Об утверждении проектов межевания </text:p>
      <text:p text:style-name="P3">микрорайона № 2-3 Центрального района, </text:p>
      <text:p text:style-name="P3">микрорайона № 22 Ленинского района города Кемерово»</text:p>
      <text:p text:style-name="P6"/>
      <text:p text:style-name="P6"/>
      <text:p text:style-name="P7">В соответствии <text:s/>ст. ст. 44, 45 Устава города Кемерово</text:p>
      <text:p text:style-name="P8"><text:span text:style-name="T4">1. Внести в распоряжение администрации города Кемерово </text:span>от 13.01.2010 № 38 «Об утверждении проектов межевания микрорайона № 2-3 Центрального района, микрорайона № 22 Ленинского района города Кемерово<text:span text:style-name="T4">»</text:span> следующие изменения:</text:p>
      <text:p text:style-name="P9">1.1. В приложении в заголовках таблиц слово «Назначение» заменить словами «Вид разрешенного использования». <text:s/></text:p>
      <text:p text:style-name="P10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12"><text:span text:style-name="T5">3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В.Калинина</text:span><text:span text:style-name="T8">.</text:span></text:p>
      <text:p text:style-name="P13"/>
      <text:p text:style-name="P15"/>
      <text:p text:style-name="P15"/>
      <text:p text:style-name="P16">Глава города <text:tab/><text:tab/><text:tab/><text:tab/> <text:s text:c="4"/><text:tab/><text:tab/> <text:s text:c="32"/>В.К. Ермаков</text:p>
      <text:p text:style-name="P1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TimesNewRoman" svg:font-family="TimesNewRoman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4-03-31T08:40:00</meta:creation-date>
    <dc:creator>durmanova</dc:creator>
    <dc:date>2014-04-28T15:06:00</dc:date>
    <meta:print-date>2014-01-23T15:29:00</meta:print-date>
    <meta:editing-cycles>6</meta:editing-cycles>
    <meta:editing-duration>PT15M</meta:editing-duration>
    <meta:document-statistic meta:table-count="0" meta:image-count="1" meta:object-count="0" meta:page-count="2" meta:paragraph-count="13" meta:word-count="133" meta:character-count="1077" meta:non-whitespace-character-count="90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