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4">ПОСТАНОВЛЕНИЕ</text:p>
      <text:p text:style-name="P6"/>
      <text:p text:style-name="P7">от 22.04.2014 № 959</text:p>
      <text:p text:style-name="P6"/>
      <text:p text:style-name="P5">О предоставлении <text:span text:style-name="T4">разрешений </text:span><text:span text:style-name="T2">на условно разрешенный вид использования </text:span></text:p>
      <text:p text:style-name="P8"/>
      <text:p text:style-name="P10"><text:span text:style-name="T3">В соответствии со ст.ст. 37, 39 Градостроительного кодекса Российской Федерации, <text:s/>постановлением <text:s text:c="2"/>администрации <text:s/>города <text:s/>Кемерово от 20.02.2014 № 378 «О назначении публичных слушаний по вопросу предоставления разрешений </text:span>на условно разрешенный вид использования<text:span text:style-name="T3">», с учетом результатов публичных слушаний</text:span></text:p>
      <text:p text:style-name="P13">1. Предоставить разрешения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 </text:p>
      <text:p text:style-name="P10"><text:span text:style-name="T3">1.1. Центральный район, земельный участок с кадастровым номером <text:s/>42:24:0501011:327 северо-восточнее пересечения просп. Притомского и ул. Терешковой, для строительства </text:span>автозаправочной станции, оборудованной системой закольцовки паров бензина, автогазозаправочной станции с компрессорами внутри помещения с количеством заправок не более 500 машин/сутки, без объектов технического обслуживания автомобилей (заявитель ООО «Перспектива»);</text:p>
      <text:p text:style-name="P10">1.2. Жилой район Ягуновский, земельный участок с кадастровым номером 42:24:0101023:1733 по ул. Школьная, 38, для строительства храма на 500 посетителей (заявитель Местная религиозная организация православный Приход храма преподобного Сергия Радонежского г. Кемерово Кемеровской Епархии Православной Церкви (Московский Патриархат); </text:p>
      <text:p text:style-name="P10">1.3. Центральный район, ул. Коломейцева, 3-23 – оздоровительный центр, встроенный в многоквартирный жилой дом (заявитель ООО «ИФК Базис»).</text:p>
      <text:p text:style-name="P11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2"><text:span text:style-name="T5">3. </text:span><text:span text:style-name="T6">Контроль за исполнением данного постановления <text:s/>возложить <text:s/>на <text:s text:c="7"/></text:span><text:span text:style-name="T7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1.199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4-22T15:56:00</dc:date>
    <meta:print-date>2014-04-10T16:01:00</meta:print-date>
    <meta:editing-cycles>24</meta:editing-cycles>
    <meta:editing-duration>PT3H13M</meta:editing-duration>
    <meta:document-statistic meta:table-count="0" meta:image-count="1" meta:object-count="0" meta:page-count="1" meta:paragraph-count="12" meta:word-count="221" meta:character-count="1993" meta:non-whitespace-character-count="167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