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_9__9_ConsPlusDocList">
      <style:paragraph-properties fo:margin-left="0cm" fo:margin-right="-0.004cm" fo:text-align="justify" style:justify-single-word="false" fo:text-indent="1.138cm" style:auto-text-indent="false"/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ConsTitle">
      <style:paragraph-properties fo:margin-left="0cm" fo:margin-right="-0.14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margin-left="0cm" fo:margin-right="1.81cm" fo:line-height="150%" fo:text-indent="0cm" style:auto-text-indent="false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7" style:family="paragraph" style:parent-style-name="Standard">
      <style:paragraph-properties fo:margin-left="0cm" fo:margin-right="1.81cm" fo:line-height="150%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margin-left="0cm" fo:margin-right="1.81cm" fo:text-indent="0cm" style:auto-text-indent="false" style:snap-to-layout-grid="false"/>
      <style:text-properties fo:font-size="11pt" style:font-size-asian="11pt" style:font-size-complex="11pt"/>
    </style:style>
    <style:style style:name="P9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left="0cm" fo:margin-right="1.81cm" fo:text-indent="0cm" style:auto-text-indent="false"/>
      <style:text-properties fo:font-size="9pt" style:font-size-asian="9pt" style:font-size-complex="9pt"/>
    </style:style>
    <style:style style:name="P11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2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-0.503cm" fo:text-align="center" style:justify-single-word="false" fo:orphans="0" fo:widows="0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P15" style:family="paragraph" style:parent-style-name="Standard">
      <style:paragraph-properties fo:margin-left="0cm" fo:margin-right="-0.146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7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 style:font-weight-complex="bold"/>
    </style:style>
    <style:style style:name="P21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fo:font-size="14pt" style:font-size-asian="14pt" style:font-size-complex="14pt"/>
    </style:style>
    <style:style style:name="P22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fo:font-size="14pt" style:font-size-asian="14pt" style:font-size-complex="14pt" style:font-weight-complex="bold"/>
    </style:style>
    <style:style style:name="P23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24" style:family="paragraph" style:parent-style-name="Standard">
      <style:paragraph-properties fo:margin-left="0cm" fo:margin-right="-0.004cm" fo:text-align="justify" style:justify-single-word="false" fo:orphans="0" fo:widows="0" fo:text-indent="0cm" style:auto-text-indent="false"/>
    </style:style>
    <style:style style:name="P25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6" style:family="paragraph" style:parent-style-name="Text_20_body">
      <style:paragraph-properties fo:line-height="150%" style:snap-to-layout-grid="false"/>
    </style:style>
    <style:style style:name="P27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28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5" style:family="text">
      <style:text-properties style:font-weight-complex="bold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000000"/>
    </style:style>
    <style:style style:name="T9" style:family="text">
      <style:text-properties fo:color="#000000" fo:font-size="14pt" style:font-size-asian="14pt" style:font-size-complex="14pt"/>
    </style:style>
    <style:style style:name="T10" style:family="text">
      <style:text-properties fo:color="#000000" fo:font-size="14pt" fo:language="en" fo:country="US" style:text-underline-style="none" style:font-size-asian="14pt" style:font-size-complex="14pt"/>
    </style:style>
    <style:style style:name="T11" style:family="text">
      <style:text-properties fo:font-size="14pt" fo:font-weight="bold" style:font-size-asian="14pt" style:font-weight-asian="bold" style:font-size-complex="14pt" style:font-weight-complex="bold"/>
    </style:style>
    <style:style style:name="T12" style:family="text">
      <style:text-properties fo:font-size="14pt" fo:language="en" fo:country="US" style:font-size-asian="14pt" style:font-size-complex="14pt"/>
    </style:style>
    <style:style style:name="T13" style:family="text">
      <style:text-properties fo:font-size="14pt" style:font-size-asian="14pt" style:font-size-complex="14pt"/>
    </style:style>
    <style:style style:name="T14" style:family="text">
      <style:text-properties fo:font-size="14pt" style:font-size-asian="14pt" style:font-size-complex="14pt"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Графический объект1" text:anchor-type="char" svg:x="2.858cm" svg:y="-0.529cm" svg:width="1.572cm" svg:height="2.207cm" draw:z-index="0"><draw:image xlink:href="Pictures/100000000000012A000001B1EF0F7E95.png" xlink:type="simple" xlink:show="embed" xlink:actuate="onLoad"/></draw:frame> <text:s text:c="3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7"><text:s text:c="4"/>АДМИНИСТРАЦИЯ <text:s text:c="3"/></text:p>
            <text:p text:style-name="P6"><text:s text:c="5"/>ГОРОДА КЕМЕРОВО</text:p>
          </table:table-cell>
          <table:table-cell table:style-name="Таблица1.A1" office:value-type="string">
            <text:p text:style-name="P26"/>
          </table:table-cell>
        </table:table-row>
        <table:table-row table:style-name="Таблица1.1">
          <table:table-cell table:style-name="Таблица1.A1" office:value-type="string">
            <text:p text:style-name="P13"><text:s text:c="13"/>Комиссия по проведению </text:p>
            <text:p text:style-name="P12"><text:s text:c="16"/>публичных слушаний</text:p>
          </table:table-cell>
          <table:table-cell table:style-name="Таблица1.A1" office:value-type="string">
            <text:p text:style-name="P27"/>
          </table:table-cell>
        </table:table-row>
        <table:table-row table:style-name="Таблица1.1">
          <table:table-cell table:style-name="Таблица1.A1" office:value-type="string">
            <text:p text:style-name="P8"><text:s text:c="15"/>ул.Красная, 9, г. Кемерово, 650000</text:p>
            <text:p text:style-name="P10"><text:s text:c="27"/>тел. 58-01-56, факс 58-01-56</text:p>
            <text:p text:style-name="P5"><text:span text:style-name="T4"><text:s text:c="32"/></text:span><text:a xlink:type="simple" xlink:href="mailto:arc@mgis.ru"><text:span text:style-name="Internet_20_link">arc@mgis.ru</text:span></text:a></text:p>
            <text:p text:style-name="P9"><text:s text:c="11"/>___________2014 № 06-02-09-01/______</text:p>
            <text:p text:style-name="P11"/>
          </table:table-cell>
          <table:table-cell table:style-name="Таблица1.A1" office:value-type="string">
            <text:p text:style-name="P28"/>
          </table:table-cell>
        </table:table-row>
      </table:table>
      <text:p text:style-name="P4">ЗАКЛЮЧЕНИЕ</text:p>
      <text:p text:style-name="P14">по результатам публичных слушаний <text:s/>по проекту планировки </text:p>
      <text:p text:style-name="P14">(после корректировки) территории микрорайона № 12</text:p>
      <text:p text:style-name="P14">Рудничного района города Кемерово</text:p>
      <text:p text:style-name="P15"/>
      <text:p text:style-name="P18">На основании ст. 46 Градостроительного кодекса РФ; главы 6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03.03.2014 № 474 «О назначении публичных слушаний по проекту планировки <text:s/>(после корректировки) территории микрорайона № 12 Рудничного района города Кемерово», комиссия по проведению публичных слушаний в своем заседании 14.03.2014 рассмотрела проект планировки (после корректировки) территории микрорайона № 12 Рудничного района города Кемерово.</text:p>
      <text:p text:style-name="P16"><text:span text:style-name="T14">На заседании комиссии</text:span><text:span text:style-name="T11"> </text:span><text:span text:style-name="T13">установлено</text:span><text:span text:style-name="T14">, </text:span><text:span text:style-name="T13">что постановление администрации города Кемерово от 03.03.2014 № 474 было размещено на официальном сайте администрации города Кемерово </text:span><text:span text:style-name="T9">www</text:span><text:span text:style-name="T13">.</text:span><text:span text:style-name="Internet_20_link"><text:span text:style-name="T10">kemerovo</text:span></text:span><text:span text:style-name="Internet_20_link"><text:span text:style-name="T9">.</text:span></text:span><text:span text:style-name="Internet_20_link"><text:span text:style-name="T12">ru</text:span></text:span><text:span text:style-name="T9"> </text:span><text:span text:style-name="T13">в сети «Интернет» и опубликовано в газете «Кемерово» от 04.03.2014. Тек</text:span><text:span text:style-name="T9">ст постановления со схемами проекта планировки (после корректировки) территории микрорайона <text:s text:c="2"/>№ 12 Рудничного района города Кемерово</text:span><text:span text:style-name="T13"> </text:span><text:span text:style-name="T9">были размещены на стендах управления архитектуры и градостроительства, </text:span><text:span text:style-name="T13">Портале обеспечения градостроительной деятельности г. Кемерово </text:span><text:span text:style-name="T12">www</text:span><text:span text:style-name="T13">.</text:span><text:span text:style-name="T12">mgis</text:span><text:span text:style-name="T13">42.</text:span><text:span text:style-name="T12">ru</text:span><text:span text:style-name="T13"> в сети Интернет</text:span><text:span text:style-name="T9">.</text:span></text:p>
      <text:p text:style-name="P18">Публичные слушания в органе городского самоуправления проведены в зале заседаний управления архитектуры и градостроительства администрации города Кемерово 14.03.2014 в 15.30. </text:p>
      <text:p text:style-name="P19">Прием письменных заявлений и возражений граждан, юридических лиц по теме публичных слушаний осуществлялся в период с 04 по 13 марта 2014 года. </text:p>
      <text:p text:style-name="P20">За указанный период поступили коллективные возражения граждан, проживающих в многоквартирных жилых домах №№ 62, 62а, 64, 66 по просп. Шахтеров о несогласии с проектным решением, предусматривающем размещение подземного гаража-стоянки (строительный номер 43).</text:p>
      <text:p text:style-name="P1">Согласно п. 5 ст. 2 Градостроительного кодекса РФ, основным принципом законодательства о градостроительной деятельности является участие граждан и их объединений в осуществлении градостроительной деятельности, обеспечение свободы такого участия.</text:p>
      <text:p text:style-name="P1">В соответствии с ч. 7 ст. 46 Градостроительного кодекса РФ, в целях соблюдения права человека на благоприятные условия жизнедеятельности, прав и законных интересов правообладателей земельных участков и объектов капитального строительства публичные слушания по проекту планировки территории и проекту межевания территории проводятся с участием граждан, проживающих на территории, применительно к которой осуществляется подготовка проекта ее планировки и проекта ее межевания, правообладателей земельных участков и объектов капитального строительства, расположенных на указанной территории, лиц, законные интересы которых могут быть нарушены в связи с реализацией таких проектов.</text:p>
      <text:p text:style-name="P21">По результатам публичных слушаний комиссией принято решение о возможности утверждения <text:span text:style-name="T5">проекта планировки (после корректировки) территории микрорайона № 12 Рудничного района города Кемерово (изменение этажности планируемых к строительству многоквартирных жилых домов строительные номера 25, 37 — переменная этажность, максимум 16 этажей). Кроме того, п</text:span>о результатам рассмотрения поступивших возражений <text:span text:style-name="T5">комиссия пришла к выводу о возможности </text:span>внесения изменений в части <text:span text:style-name="T7">исключения пункта 43</text:span> (подземный гараж-стоянка) из Ведомости жилых и общественных зданий и сооружений, а также чертежа планировки территории микрорайона.</text:p>
      <text:p text:style-name="P22"/>
      <text:p text:style-name="P17"/>
      <text:p text:style-name="P2"/>
      <text:p text:style-name="P3">Председатель комиссии <text:tab/><text:tab/> <text:s text:c="52"/>А.В. Калинин</text:p>
      <text:p text:style-name="P23"/>
      <text:p text:style-name="P23"/>
      <text:p text:style-name="P23"/>
      <text:p text:style-name="P23"/>
      <text:p text:style-name="P24"><text:soft-page-break/>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48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2cm" fo:margin-top="0.32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1.9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0-08-30T14:45:00</meta:creation-date>
    <dc:creator>uaig-iay</dc:creator>
    <dc:date>2014-04-28T09:12:00</dc:date>
    <meta:print-date>2014-04-22T14:59:00</meta:print-date>
    <meta:editing-cycles>2</meta:editing-cycles>
    <meta:editing-duration>P15824DT17H31M44S</meta:editing-duration>
    <meta:document-statistic meta:table-count="1" meta:image-count="1" meta:object-count="0" meta:page-count="2" meta:paragraph-count="22" meta:word-count="446" meta:character-count="3826" meta:non-whitespace-character-count="320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