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9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.011cm" fo:margin-right="-0.004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fo:letter-spacing="-0.026cm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T8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Графический объект1" text:anchor-type="char" svg:x="7.541cm" svg:y="0.318cm" svg:width="1.554cm" svg:height="2.189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3"/>
      <text:p text:style-name="P3"/>
      <text:p text:style-name="P2">ПОСТАНОВЛЕНИЕ</text:p>
      <text:p text:style-name="P4"/>
      <text:p text:style-name="P6">от <text:s/>14.04.2014 <text:s/>№ 838</text:p>
      <text:p text:style-name="P5"/>
      <text:p text:style-name="P8">Об утверждении проекта планировки и проекта межевания территории <text:span text:style-name="T2">в границах ул. 3-я Аральская — ул. Подольская — ул. 2-я Школьная — </text:span></text:p>
      <text:p text:style-name="P7">пер. Саранский жилого района Пионер города Кемерово</text:p>
      <text:p text:style-name="P8"/>
      <text:p text:style-name="P8"/>
      <text:p text:style-name="P11">В соответствии со ст. 46 Градостроительного кодекса Российской Федерации, постановлением администрации города Кемерово от 03.03.2014 <text:s text:c="3"/>№ 485 «О назначении публичных слушаний по проекту планировки и проекту межевания территории в границах ул. 3-я Аральская — ул. Подольская — <text:s text:c="6"/>ул. 2-я Школьная — пер. Саранский жилого района Пионер города Кемерово», с учетом результатов публичных слушаний</text:p>
      <text:p text:style-name="P10">1. Утвердить проект планировки и проект межевания территории в границах ул. 3-я Аральская — ул. Подольская — ул. 2-я Школьная — пер. Саранский жилого района Пионер города Кемерово, категория земель – земли населенных пунктов.</text:p>
      <text:p text:style-name="P12">2. Комитету по работе со средствами массовой информации (Е.А.Дубкова) опубликовать настоящее постановление, схемы проекта планировки и проекта межевания территории в границах ул. 3-я Аральская — ул. Подольская — ул. 2-я Школьная — пер. Саранский жилого района Пионер города Кемерово с п<text:span text:style-name="T3">еречнем земельных участков, входящих в проект межевания территории в границах ул. 3-я Аральская — ул. Подольская — <text:s text:c="5"/>ул. 2-я Школьная — пер. Саранский жилого района Пионер города Кемерово</text:span> (приложение № 1), а также экспликацией зон действия публичных сервитутов (приложение№ 2) <text:s/>в газете «Кемерово» и разместить на официальном сайте администрации города Кемерово <text:s/>в сети Интернет. <text:s/></text:p>
      <text:p text:style-name="P13"><text:span text:style-name="T5">3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</text:span><text:span text:style-name="T8">В.Калинина.</text:span></text:p>
      <text:p text:style-name="P14"/>
      <text:p text:style-name="P14"/>
      <text:p text:style-name="P1">Глава города <text:s text:c="4"/><text:tab/><text:tab/><text:tab/><text:tab/><text:tab/><text:tab/> <text:s text:c="32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4" style:display-name="Основной шрифт абзаца4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Основной_20_шрифт_20_абзаца3" style:display-name="Основной шрифт абзаца3" style:family="text"/>
    <style:style style:name="WW-Absatz-Standardschriftart1111111" style:family="text"/>
    <style:style style:name="WW-Absatz-Standardschriftart11111111" style:family="text"/>
    <style:style style:name="Основной_20_шрифт_20_абзаца2" style:display-name="Основной шрифт абзаца2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35cm" fo:margin-bottom="1.469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-iay</dc:creator>
    <dc:date>2014-04-16T09:07:00</dc:date>
    <meta:print-date>2014-04-03T09:51:00</meta:print-date>
    <meta:editing-cycles>2</meta:editing-cycles>
    <meta:editing-duration>PT2M</meta:editing-duration>
    <meta:document-statistic meta:table-count="0" meta:image-count="1" meta:object-count="0" meta:page-count="1" meta:paragraph-count="10" meta:word-count="237" meta:character-count="1749" meta:non-whitespace-character-count="145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