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center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font-size="14pt" style:font-size-asian="14pt" style:font-size-complex="14pt"/>
    </style:style>
    <style:style style:name="P6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7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color="#000000"/>
    </style:style>
    <style:style style:name="T2" style:family="text">
      <style:text-properties fo:letter-spacing="-0.026cm"/>
    </style:style>
    <style:style style:name="T3" style:family="text">
      <style:text-properties fo:letter-spacing="0.012cm"/>
    </style:style>
    <style:style style:name="T4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Графический объект1" text:anchor-type="char" svg:x="7.752cm" svg:y="0.656cm" svg:width="1.577cm" svg:height="2.212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3"/>
      <text:p text:style-name="P3">ПОСТАНОВЛЕНИЕ</text:p>
      <text:p text:style-name="P4"/>
      <text:p text:style-name="P4"/>
      <text:p text:style-name="P4">от 27.03.2014 № 674</text:p>
      <text:p text:style-name="P4"/>
      <text:p text:style-name="P4"/>
      <text:p text:style-name="P5">О предоставлении разрешений на условно разрешенный<text:span text:style-name="T1"> </text:span>вид использования</text:p>
      <text:p text:style-name="P7"/>
      <text:p text:style-name="P7"/>
      <text:p text:style-name="P8"><text:span text:style-name="T1">В соответствии со ст.ст. 37, 39 Градостроительного кодекса Российской Федерации, <text:s/>постановлением <text:s/>администрации <text:s/>города Кемерово от 10.02.2014 № 251 «О назначении публичных слушаний по вопросу предоставления разрешений на условно разрешенный вид использования», с учетом </text:span>результатов публичных слушаний </text:p>
      <text:p text:style-name="P9"><text:span text:style-name="T1">1. Предоставить разрешения на условно разрешенный вид использования земельных участков и частей объектов капитального строительства, </text:span>расположенных по следующим адресам в городе Кемерово: <text:span text:style-name="T1"><text:s/></text:span></text:p>
      <text:p text:style-name="P8">1.1. Центральный район, ул. Ноградская, 15-1 – офис, встроенный в многоквартирный жилой дом <text:s/>(заявитель Д.А. Алексеев);</text:p>
      <text:p text:style-name="P8">1.2. Заводский район, ул. Космическая, 16/1-43,44 – стоматологический кабинет, встроенный в многоквартирный жилой дом (заявитель И.В. Степанов).</text:p>
      <text:p text:style-name="P10">2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10"><text:span text:style-name="T2">3. </text:span><text:span text:style-name="T3">Контроль за <text:s/>исполнением данного постановления <text:s/>возложить <text:s/>на <text:s text:c="7"/></text:span><text:span text:style-name="T4">заместителя Главы города, начальника управления городского развития А.В.Калинина.</text:span></text:p>
      <text:p text:style-name="P6"/>
      <text:p text:style-name="P6"/>
      <text:p text:style-name="P6"/>
      <text:p text:style-name="P6">Глава города <text:s text:c="91"/>В.К. Ермаков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501cm" fo:margin-right="1.50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0-05-25T10:54:00</meta:creation-date>
    <dc:creator>durmanova</dc:creator>
    <dc:date>2014-03-27T14:21:00</dc:date>
    <meta:print-date>2014-03-12T16:06:00</meta:print-date>
    <meta:editing-cycles>28</meta:editing-cycles>
    <meta:editing-duration>PT1H22M</meta:editing-duration>
    <meta:document-statistic meta:table-count="0" meta:image-count="1" meta:object-count="0" meta:page-count="1" meta:paragraph-count="11" meta:word-count="153" meta:character-count="1362" meta:non-whitespace-character-count="1108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