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4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.011cm" fo:margin-right="-0.004cm" fo:text-align="justify" style:justify-single-word="false" fo:orphans="0" fo:widows="0" fo:text-indent="1.26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5.964cm" fo:margin-right="-0.295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5.964cm" fo:margin-right="-0.318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ConsNormal">
      <style:paragraph-properties fo:margin-left="0cm" fo:margin-right="-0.004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P15" style:family="paragraph" style:parent-style-name="ConsNormal">
      <style:paragraph-properties fo:margin-left="0cm" fo:margin-right="-0.318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font-weight="bold" style:font-weight-asian="bold" style:font-size-complex="14pt"/>
    </style:style>
    <style:style style:name="T4" style:family="text">
      <style:text-properties fo:color="#000000"/>
    </style:style>
    <style:style style:name="T5" style:family="text">
      <style:text-properties fo:color="#000000" fo:letter-spacing="-0.026cm"/>
    </style:style>
    <style:style style:name="T6" style:family="text">
      <style:text-properties fo:letter-spacing="-0.026cm"/>
    </style:style>
    <style:style style:name="T7" style:family="text">
      <style:text-properties fo:letter-spacing="0.012cm"/>
    </style:style>
    <style:style style:name="T8" style:family="text">
      <style:text-properties fo:letter-spacing="0.004cm"/>
    </style:style>
    <style:style style:name="T9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Графический объект1" text:anchor-type="char" svg:x="7.541cm" svg:y="0.318cm" svg:width="1.558cm" svg:height="2.193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2"/>
      <text:p text:style-name="P2"/>
      <text:p text:style-name="P1">ПОСТАНОВЛЕНИЕ</text:p>
      <text:p text:style-name="P4"/>
      <text:p text:style-name="P6">от <text:s/>04.03.2014 № 493</text:p>
      <text:p text:style-name="P5"/>
      <text:p text:style-name="P3">Об утверждении проекта планировки (после корректировки) и проекта межевания территории микрорайона №14 Заводского района <text:s/>города Кемерово</text:p>
      <text:p text:style-name="P3"/>
      <text:p text:style-name="P3"/>
      <text:p text:style-name="P9"><text:span text:style-name="T2">В соответствии со ст. 46 Градостроительного кодекса Российской Федерации, постановлением администрации города <text:s/>Кемерово</text:span><text:span text:style-name="T3"> </text:span><text:span text:style-name="T2">от 30.12.2013 №3960 «</text:span>О назначении публичных слушаний по проекту планировки (после корректировки) и проекту межевания территории микрорайона №14 Заводского района <text:s/>города Кемерово»<text:span text:style-name="T2">, с учетом результатов публичных слушаний</text:span></text:p>
      <text:p text:style-name="P8">1. Утвердить проект планировки (после корректировки) <text:s/>и проект межевания территории микрорайона № 14 Заводского района города Кемерово, категория земель – земли населенных пунктов.</text:p>
      <text:p text:style-name="P10">2. Комитету по работе со средствами массовой информации (Е.А.Дубкова) опубликовать настоящее постановление, <text:s/>ведомость жилых и общественных зданий и сооружений, схему проекта межевания территории микрорайона №14 Заводского района <text:s/>города Кемерово с перечнем земельных участков, входящих в проект межевания территории микрорайона № 14 Заводского района <text:s/>города Кемерово (приложение №1), а также экспликацией зон <text:s/>действия публичных сервитутов (приложение №2) в газете «Кемерово» и разместить на официальном сайте администрации города Кемерово <text:s/>в сети Интернет. <text:s/></text:p>
      <text:p text:style-name="P11"><text:span text:style-name="T6">3. </text:span><text:span text:style-name="T7">Контроль за <text:s/>исполнением данного постановления <text:s/>возложить <text:s/>на<text:line-break/></text:span><text:span text:style-name="T8">заместителя Главы города, начальника управления городского развития А.</text:span><text:span text:style-name="T9">В.Калинина.</text:span></text:p>
      <text:p text:style-name="P12"/>
      <text:p text:style-name="P12"/>
      <text:p text:style-name="P13"/>
      <text:p text:style-name="P14">Глава города <text:s text:c="4"/><text:tab/><text:tab/><text:tab/><text:tab/><text:tab/><text:tab/> <text:s text:c="32"/>В.К. Ермаков </text:p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" style:display-name="Основной шрифт абзаца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Основной_20_шрифт_20_абзаца3" style:display-name="Основной шрифт абзаца3" style:family="text"/>
    <style:style style:name="WW-Absatz-Standardschriftart1111111" style:family="text"/>
    <style:style style:name="WW-Absatz-Standardschriftart11111111" style:family="text"/>
    <style:style style:name="Основной_20_шрифт_20_абзаца2" style:display-name="Основной шрифт абзаца2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durmanova</dc:creator>
    <dc:date>2013-12-09T09:47:00</dc:date>
    <meta:print-date>2012-11-09T08:54:00</meta:print-date>
    <meta:editing-cycles>20</meta:editing-cycles>
    <meta:editing-duration>PT51M</meta:editing-duration>
    <meta:document-statistic meta:table-count="0" meta:image-count="1" meta:object-count="0" meta:page-count="1" meta:paragraph-count="9" meta:word-count="177" meta:character-count="1495" meta:non-whitespace-character-count="126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