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font-size="14pt" style:font-size-asian="14pt" style:font-size-complex="14pt"/>
    </style:style>
    <style:style style:name="P6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7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T1" style:family="text">
      <style:text-properties fo:color="#000000"/>
    </style:style>
    <style:style style:name="T2" style:family="text">
      <style:text-properties fo:letter-spacing="-0.026cm"/>
    </style:style>
    <style:style style:name="T3" style:family="text">
      <style:text-properties fo:letter-spacing="0.012cm"/>
    </style:style>
    <style:style style:name="T4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Графический объект1" text:anchor-type="char" svg:x="7.752cm" svg:y="0.656cm" svg:width="1.577cm" svg:height="2.212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3"/>
      <text:p text:style-name="P3">ПОСТАНОВЛЕНИЕ</text:p>
      <text:p text:style-name="P4"/>
      <text:p text:style-name="P4"/>
      <text:p text:style-name="P4">от 12.02.2014 № 271</text:p>
      <text:p text:style-name="P4"/>
      <text:p text:style-name="P4"/>
      <text:p text:style-name="P5">О предоставлении разрешений на условно разрешенный<text:span text:style-name="T1"> </text:span>вид использования</text:p>
      <text:p text:style-name="P7"/>
      <text:p text:style-name="P7"/>
      <text:p text:style-name="P8"><text:span text:style-name="T1">В соответствии со ст.ст. 37, 39 Градостроительного кодекса Российской Федерации, <text:s/>постановлением <text:s/>администрации <text:s/>города Кемерово от 20.12.2013 № 3817 «О назначении публичных слушаний по вопросу предоставления разрешений на условно разрешенный вид использования», с учетом </text:span>результатов публичных слушаний </text:p>
      <text:p text:style-name="P10"><text:span text:style-name="T1">1. Предоставить разрешения на условно разрешенный вид использования земельных участков и частей объектов капитального строительства, </text:span>расположенных по следующим адресам в городе Кемерово: <text:span text:style-name="T1"><text:s/></text:span></text:p>
      <text:p text:style-name="P8"><text:span text:style-name="T1">1.1. </text:span>Центральный район, ул. Черняховского, 1-37 – офис, встроенный в многоквартирный жилой дом <text:s/>(заявитель А.В. Пчелинцев);</text:p>
      <text:p text:style-name="P8"><text:span text:style-name="T1">1.2. </text:span>Центральный район, ул. Дзержинского, 27-1 – офис, встроенный в многоквартирный жилой дом (заявитель А.Г. Череповский).</text:p>
      <text:p text:style-name="P9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1"><text:span text:style-name="T2">3. </text:span><text:span text:style-name="T3">Контроль за <text:s/>исполнением данного постановления <text:s/>возложить <text:s/>на <text:s text:c="7"/></text:span><text:span text:style-name="T4">заместителя Главы города, начальника управления городского развития А.В.Калинина.</text:span></text:p>
      <text:p text:style-name="P6"/>
      <text:p text:style-name="P6"/>
      <text:p text:style-name="P6"/>
      <text:p text:style-name="P6">Глава города <text:s text:c="91"/>В.К. Ермаков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5-25T10:54:00</meta:creation-date>
    <dc:creator>durmanova</dc:creator>
    <dc:date>2014-02-13T16:38:00</dc:date>
    <meta:print-date>2014-01-21T10:30:00</meta:print-date>
    <meta:editing-cycles>28</meta:editing-cycles>
    <meta:editing-duration>PT1H22M</meta:editing-duration>
    <meta:document-statistic meta:table-count="0" meta:image-count="1" meta:object-count="0" meta:page-count="1" meta:paragraph-count="11" meta:word-count="152" meta:character-count="1346" meta:non-whitespace-character-count="109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