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ConsNormal">
      <style:paragraph-properties fo:margin-left="0cm" fo:margin-right="-0.004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line-height="200%" fo:text-align="center" style:justify-single-word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7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8" style:family="paragraph" style:parent-style-name="Standard">
      <style:paragraph-properties fo:margin-left="5.964cm" fo:margin-right="-0.318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-0.004cm" fo:text-align="center" style:justify-single-word="false" fo:text-indent="0cm" style:auto-text-indent="false"/>
    </style:style>
    <style:style style:name="P10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0cm" fo:margin-right="-0.183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-0.004cm" fo:text-align="justify" style:justify-single-word="false" fo:text-indent="1.251cm" style:auto-text-indent="false"/>
      <style:text-properties fo:font-size="14pt" style:font-size-asian="14pt"/>
    </style:style>
    <style:style style:name="P13" style:family="paragraph" style:parent-style-name="Standard">
      <style:paragraph-properties fo:margin-left="0cm" fo:margin-right="-0.004cm" fo:text-align="justify" style:justify-single-word="false" fo:text-indent="1.251cm" style:auto-text-indent="false"/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.011cm" fo:margin-right="-0.004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5.964cm" fo:margin-right="-0.004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/>
    </style:style>
    <style:style style:name="P17" style:family="paragraph" style:parent-style-name="Standard">
      <style:paragraph-properties fo:margin-left="5.964cm" fo:margin-right="-0.004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5.964cm" fo:margin-right="-0.004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fo:letter-spacing="-0.026cm"/>
    </style:style>
    <style:style style:name="T6" style:family="text">
      <style:text-properties fo:letter-spacing="0.012cm"/>
    </style:style>
    <style:style style:name="T7" style:family="text">
      <style:text-properties fo:letter-spacing="0.004cm"/>
    </style:style>
    <style:style style:name="T8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Графический объект1" text:anchor-type="char" svg:x="8.573cm" svg:y="0.053cm" svg:width="1.57cm" svg:height="2.205cm" draw:z-index="0"><draw:image xlink:href="Pictures/100000000000012A000001B1EF0F7E95.png" xlink:type="simple" xlink:show="embed" xlink:actuate="onLoad"/></draw:frame></text:p>
      <text:p text:style-name="P2">АДМИНИСТРАЦИЯ ГОРОДА КЕМЕРОВО</text:p>
      <text:p text:style-name="P4"/>
      <text:p text:style-name="P3">ПОСТАНОВЛЕНИЕ</text:p>
      <text:p text:style-name="P5">от 10.02.2014 <text:s/>№ 256</text:p>
      <text:p text:style-name="P8"/>
      <text:p text:style-name="P6">О внесении изменений в постановление </text:p>
      <text:p text:style-name="P6">администрации города Кемерово <text:span text:style-name="T2">от 11.11.2013 № 3374</text:span><text:span text:style-name="T4"> </text:span></text:p>
      <text:p text:style-name="P9"/>
      <text:p text:style-name="P10"/>
      <text:p text:style-name="P11">Руководствуясь ст. ст. 44, 45 Устава города Кемерово</text:p>
      <text:p text:style-name="P12"><text:span text:style-name="T4">1. Внести изменения в постановление администрации города Кемерово </text:span>от 11<text:span text:style-name="T2">.11.2013 № 3374</text:span><text:span text:style-name="T4"> </text:span>«О предоставлении разрешения <text:span text:style-name="T2">на</text:span><text:span text:style-name="T4"> отклонение от предельных параметров разрешенного строительства, реконструкции объекта капитального строительства и на условно разрешенный вид использования земельного участка и объекта капитального строительства и об отказе в предоставлении разрешения на </text:span><text:span text:style-name="T2">условно разрешенный</text:span><text:span text:style-name="T4"> </text:span><text:span text:style-name="T2">вид использования</text:span><text:span text:style-name="T4"> </text:span><text:span text:style-name="T2">земельного участка и частей объекта капитального строительства</text:span>»:</text:p>
      <text:p text:style-name="P12">1.1. В заголовке слова «<text:span text:style-name="T4">и об отказе в предоставлении разрешения на </text:span><text:span text:style-name="T2">условно разрешенный</text:span><text:span text:style-name="T4"> </text:span><text:span text:style-name="T2">вид использования</text:span><text:span text:style-name="T4"> </text:span><text:span text:style-name="T2">земельного участка и частей объекта капитального строительства</text:span>» исключить<text:span text:style-name="T4">.</text:span></text:p>
      <text:p text:style-name="P12">1.2. Пункт 3 изложить в следующей редакции:</text:p>
      <text:p text:style-name="P12">«3<text:span text:style-name="T4">. Предоставить разрешение на </text:span><text:span text:style-name="T2">условно разрешенный вид использования земельного участка и частей объекта капитального строительства, расположенного по адресу: Центральный район, ул. Чкалова, 2-8, </text:span><text:span text:style-name="T4">для реконструкции многоквартирного жилого дома по ул. Чкалова, 2, для </text:span><text:span text:style-name="T2">размещения <text:s/>офиса (заявитель Л.А. Чечина)».</text:span></text:p>
      <text:p text:style-name="P13">2. 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15"><text:span text:style-name="T5">3. </text:span><text:span text:style-name="T6">Контроль за <text:s/>исполнением данного постановления <text:s/>возложить <text:s/>на<text:line-break/></text:span><text:span text:style-name="T7">заместителя Главы города, начальника управления городского развития А.В.Калинина</text:span><text:span text:style-name="T8">.</text:span></text:p>
      <text:p text:style-name="P17"/>
      <text:p text:style-name="P18"/>
      <text:p text:style-name="P16"/>
      <text:p text:style-name="P1">Глава города <text:tab/><text:tab/><text:tab/><text:tab/> <text:s text:c="2"/><text:tab/><text:tab/> <text:s text:c="10"/><text:tab/> <text:s text:c="22"/>В.К. Ермаков</text:p>
      <text:p text:style-name="P14">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>
      <style:text-properties fo:font-size="14pt" style:font-size-asian="14pt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455cm" fo:margin-right="1.157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7T10:50:00</meta:creation-date>
    <dc:creator>durmanova</dc:creator>
    <dc:date>2014-02-10T16:09:00</dc:date>
    <meta:print-date>2013-02-14T15:28:00</meta:print-date>
    <meta:editing-cycles>3</meta:editing-cycles>
    <meta:editing-duration>PT2M</meta:editing-duration>
    <meta:document-statistic meta:table-count="0" meta:image-count="1" meta:object-count="0" meta:page-count="1" meta:paragraph-count="14" meta:word-count="198" meta:character-count="1634" meta:non-whitespace-character-count="1395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