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192cm"/>
    </style:style>
    <style:style style:name="Таблица1.B" style:family="table-column">
      <style:table-column-properties style:column-width="6.6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Standard"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8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0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11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fo:letter-spacing="0.002cm" style:font-name-asian="Arial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</style:style>
    <style:style style:name="P20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color="#000000" fo:font-size="14pt" fo:letter-spacing="0.002cm" style:font-name-asian="Arial" style:font-size-asian="14pt" style:font-size-complex="14pt"/>
    </style:style>
    <style:style style:name="P22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3" style:family="paragraph" style:parent-style-name="ConsTitle">
      <style:paragraph-properties fo:margin-left="0cm" fo:margin-right="0.309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4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5" style:family="paragraph" style:parent-style-name="_9__9_ConsPlusNormal">
      <style:paragraph-properties fo:margin-left="0cm" fo:margin-right="0cm" fo:text-align="justify" style:justify-single-word="false" fo:text-indent="0.953cm" style:auto-text-indent="false"/>
      <style:text-properties fo:color="#000000" style:font-name="Times New Roman" fo:font-size="14pt" fo:letter-spacing="0.002cm" style:font-size-asian="14pt" style:font-name-complex="Times New Roman" style:font-size-complex="14pt"/>
    </style:style>
    <style:style style:name="P26" style:family="paragraph" style:parent-style-name="_9__9_ConsPlusNormal">
      <style:paragraph-properties fo:margin-left="0cm" fo:margin-right="0cm" fo:text-align="justify" style:justify-single-word="false" fo:text-indent="0.953cm" style:auto-text-indent="false"/>
      <style:text-properties style:font-name="Times New Roman" fo:font-size="14pt" style:font-size-asian="14pt" style:font-name-complex="Times New Roman" style:font-size-complex="14pt"/>
    </style:style>
    <style:style style:name="P27" style:family="paragraph" style:parent-style-name="_9__9_ConsPlusNormal">
      <style:paragraph-properties fo:margin-left="0cm" fo:margin-right="0cm" fo:text-align="justify" style:justify-single-word="false" fo:orphans="0" fo:widows="0" fo:text-indent="1.251cm" style:auto-text-indent="false"/>
      <style:text-properties style:font-name="Times New Roman" fo:font-size="14pt" style:font-size-asian="14pt" style:font-name-complex="Times New Roman" style:font-size-complex="14pt"/>
    </style:style>
    <style:style style:name="P28" style:family="paragraph" style:parent-style-name="_9__9_ConsPlusNormal">
      <style:paragraph-properties fo:margin-left="0cm" fo:margin-right="0cm" fo:text-align="justify" style:justify-single-word="false" fo:orphans="0" fo:widows="0" fo:text-indent="1.251cm" style:auto-text-indent="false"/>
      <style:text-properties fo:color="#000000" style:font-name="Times New Roman" fo:font-size="14pt" fo:letter-spacing="0.002cm" style:font-size-asian="14pt" style:font-name-complex="Times New Roman" style:font-size-complex="14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color="#000000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fo:letter-spacing="0.002cm"/>
    </style:style>
    <style:style style:name="T5" style:family="text">
      <style:text-properties fo:color="#000000" fo:letter-spacing="0.002cm" style:font-name-asian="Arial"/>
    </style:style>
    <style:style style:name="T6" style:family="text">
      <style:text-properties style:font-name-asian="Arial" style:font-name-complex="Arial"/>
    </style:style>
    <style:style style:name="T7" style:family="text">
      <style:text-properties style:font-name-complex="Arial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weight="bold" style:font-weight-asian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2.986cm" svg:y="0.45cm" svg:width="1.575cm" svg:height="2.21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АДМИНИСТРАЦИЯ </text:p>
            <text:p text:style-name="P6"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2"><text:s text:c="12"/>Комиссия по проведению </text:p>
            <text:p text:style-name="P11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8">ул.Красная,9, г. Кемерово, 650000</text:p>
            <text:p text:style-name="P9">тел. 58-01-56, факс 58-01-56</text:p>
            <text:p text:style-name="P10"><text:a xlink:type="simple" xlink:href="mailto:arc@mgis.ru"><text:span text:style-name="Internet_20_link">arc@mgis.ru</text:span></text:a></text:p>
            <text:p text:style-name="P7">от __________2013 №06-02-05-03/_________</text:p>
            <text:p text:style-name="P9"/>
          </table:table-cell>
          <table:table-cell table:style-name="Таблица1.A1" office:value-type="string">
            <text:p text:style-name="P1"/>
          </table:table-cell>
        </table:table-row>
      </table:table>
      <text:p text:style-name="P4">ЗАКЛЮЧЕНИЕ</text:p>
      <text:p text:style-name="P13">по результатам публичных слушаний <text:span text:style-name="T2">по вопросу <text:s/>предоставления разрешений </text:span>на<text:span text:style-name="T2"> </text:span>условно разрешенный<text:span text:style-name="T2"> </text:span>вид использования<text:span text:style-name="T2"> и </text:span></text:p>
      <text:p text:style-name="P13"><text:span text:style-name="T2">на отклонение от предельных параметров разрешенного строительства, реконструкции объекта капитального строительства </text:span><text:s/></text:p>
      <text:p text:style-name="P14"/>
      <text:p text:style-name="P15">На основании ст.ст. 37, 38, 39, 40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06.12.2013 № 3664 «<text:span text:style-name="T2">О назначении публичных слушаний по вопросу <text:s/>предоставления разрешений н</text:span>а условно разрешенный вид использования и на отклонение от предельных параметров разрешенного строительства, реконструкции объекта капитального строительства», </text:p>
      <text:p text:style-name="P16">комиссия по проведению публичных слушаний (далее — комиссия) в своем заседании 24.12.2013 рассмотрела возможность предоставления разрешений <text:span text:style-name="T2">на условно разрешенный вид использования </text:span>земельных участков и частей объектов капитального строительства, расположенных по следующим адресам в городе Кемерово: </text:p>
      <text:p text:style-name="P16">- <text:span text:style-name="T2">Центральный</text:span> район, просп. Ленина, 82, встроенные в многоквартирный жилой дом кафе на 50 посадочных мест, домовая кухня, магазин кулинарии и полуфабрикатов, помещение для разгрузки сырья, кафе-мороженое в нежилых помещениях №№44-57, 89-105 (заявитель ООО «Астра»);</text:p>
      <text:p text:style-name="P16">- Ленинский район, просп. Ленина, 138б <text:span text:style-name="T2">– пом. 101, </text:span>встроенное в многоквартирный жилой дом <text:span text:style-name="T6">предприятие общественного питания </text:span>(кафе на 48 посадочных мест с правом продажи алкогольной продукции) (заявитель ООО «Виктория»).</text:p>
      <text:p text:style-name="P16">- Центральный район, ул. Дзержинского, 13а, сокращение минимальных отступов от границ земельного участка с 3 м до 0 м, для строительства объекта общественного питания. (заявитель А.В. Чадин). </text:p>
      <text:p text:style-name="P19"><text:span text:style-name="T3">На заседании комиссии установлено, что постановление администрации города Кемерово от 06.12.2013 № 3664 было размещено на официальном сайте администрации города Кемерово </text:span><text:a xlink:type="simple" xlink:href="http://www.kemerovo.ru/"><text:span text:style-name="Internet_20_link"><text:span text:style-name="T8">www.kemerovo.ru</text:span></text:span></text:a><text:span text:style-name="T3"> в сети «Интернет» и опубликовано в газете «Кемерово» от 13.12.2013. Текст постановления был размещен на стендах управления архитектуры и градостроительства администрации города Кемерово, Портале обеспечения градостроительной деятельности города Кемерово </text:span><text:a xlink:type="simple" xlink:href="http://www.mgis42.ru/"><text:span text:style-name="Internet_20_link"><text:span text:style-name="T8">www.mgis42.ru</text:span></text:span></text:a><text:span text:style-name="T3"> в сети Интернет.</text:span></text:p>
      <text:p text:style-name="P20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13 по 23 декабря 2013 года.</text:p>
      <text:p text:style-name="P17">За указанный период поступило коллективное обращение граждан по вопросу несогласия с возможным предоставлением разрешения на условно разрешенный вид использования объекта по просп. Ленина, 138б – пом. 101, встроенное в многоквартирный жилой дом <text:span text:style-name="T7">предприятие общественного питания </text:span>(кафе на 48 посадочных мест с правом продажи алкогольной продукции) по заявлению ООО «Виктория».</text:p>
      <text:p text:style-name="P17">В ходе заседания 24.12.2013 граждане поддержали свои возражения, суть которых заключается в следующем: в настоящий момент кафе осуществляет свою деятельность с нарушением градостроительного регламента территориальной зоны Ж1 без получения разрешения на условно разрешенный вид использования в порядке ст. 39 Градостроительного кодекса РФ; вентиляционные короба размещены без согласия собственников жилых помещений на их установку. Кроме того, вентиляционный короб выходит на вставку между 14-ти этажными секциями, что является причиной появления посторонних запахов в квартирах. Во втором подъезде запах «пищеприготовления» распространяется в подвальном помещении, на лестничных клетках; сотрудники кафе курят на крыльце у входа в помещение, табачный дым попадает в квартиры на втором и третьем этажах; в ночное время компании, выходящие из кафе, производят шум, что препятствует отдыху граждан; разгрузочно-погрузочные работы организованы под окнами жилых квартир; режим работы суши-бара — до 24.00 и до 01.00 в выходные и праздничные дни; парковочные места перед входом в суши-бар выполнены с нарушением действующих нормативов; парковочная площадка перед домом переполнена автомобилями; канализирование осуществляется путем подключения в сетям многоквартирного дома; не обеспечен доступ маломобильных групп населения.</text:p>
      <text:p text:style-name="P17">Рассматривая возражения, комиссия исходила из следующего.</text:p>
      <text:p text:style-name="P16"><text:span text:style-name="T5">Согласно п. </text:span>3.7 Санитарно-эпидемиологических правил и нормативов СанПиН 2.1.2.2645-10, утвержденных Постановлением Главного государственного врача РФ от 10.06.2010 №64, загрузка материалов, продукции для помещений общественного назначения со стороны двора жилого дома, где расположены окна и входы в квартиры, не допускается. Загрузку следует выполнять: с торцов жилых зданий, не имеющих окон; из подземных тоннелей или закрытых дебаркадеров; со стороны магистралей.</text:p>
      <text:p text:style-name="P25">Согласно п. 4.10 СП 54.13330.2011. Свод правил. Здания жилые многоквартирные. Актуализированная редакция СНиП 31-01-2003, утвержденного приказом Минрегиона РФ от 24.12.2010 №778, в подвальном, цокольном, первом и втором этажах жилого здания не допускается размещение предприятия питания и досуга с числом мест более 50, общей площадью более 250 м2, всех предприятий, функционирующих с музыкальным сопровождением, а также с режимом функционирования после 23 часов.</text:p>
      <text:p text:style-name="P26"><text:span text:style-name="T4">Распоряжением Правительства РФ от 26.11.2012 №2181-р утверждена Государственная программа РФ</text:span> "Доступная среда" на 2011 - 2015 годы<text:span text:style-name="T4">, целью которой является формирование условий</text:span> беспрепятственного доступа к приоритетным <text:s/>объектам <text:s/>и услугам <text:s/>в <text:s text:c="2"/>приоритетных <text:s text:c="2"/>сферах <text:s text:c="2"/>жизнедеятельности инвалидов и других маломобильных групп населения.</text:p>
      <text:p text:style-name="P27"><text:span text:style-name="T4">Согласно п.п. 1, 3 ч. 1 ст. 36 Жилищного кодекса РФ, </text:span><text:s/>собственникам помещений в многоквартирном доме принадлежит на праве общей долевой собственности общее имущество в многоквартирном доме помещения в данном доме, не являющиеся частями квартир и предназначенные для обслуживания более одного помещения в данном доме, в том числе межквартирные лестничные площадки, лестницы, лифты, лифтовые и иные шахты, коридоры, технические этажи, чердаки, подвалы, в которых имеются инженерные коммуникации, иное обслуживающее более одного помещения в данном доме оборудование (технические подвалы), а также <text:span text:style-name="T4">крыши, ограждающие несущие и ненесущие конструкции данного дома, механическое, электрическое, санитарно-техническое и иное оборудование, находящееся в данном доме за пределами или внутри помещений и обслуживающее более одного помещения.</text:span></text:p>
      <text:p text:style-name="P28">Согласно ч. 3 ст. 37 Градостроительного кодекса РФ, изменение одного вида разрешенного использования земельных участков и объектов капитального строительства на другой вид такого использования осуществляется в соответствии с градостроительным регламентом при условии соблюдения требований технических регламентов.</text:p>
      <text:p text:style-name="P28">В соответствии с п. 2.3.7 Постановления от 25.10.2002 №50 «О правилах благоустройства и озеленения города Кемерово» в целях обеспечения чистоты и порядка в городе Кемерово», <text:s/><text:span text:style-name="T9">запрещается </text:span>изменять облик, цветовое оформление зданий, в том числе многоквартирных жилых домов, а также сооружений, павильонов, киосков и других объектов, производить иные отступления от ранее утвержденного проекта без согласования с управлением архитектуры и градостроительства.</text:p>
      <text:p text:style-name="P21"><text:soft-page-break/>В связи с изложенным, комиссией рекомендовано принять решение об отказе в предоставлении разрешения по заявлению ООО «Виктория» с учетом коллективного мотивированного мнения граждан.</text:p>
      <text:p text:style-name="P16">По другим вопросам, вынесенным на публичные слушания, возражений и предложений от заинтересованных лиц не поступило.</text:p>
      <text:p text:style-name="P16">По итогам публичных слушаний комиссия пришла к выводу:</text:p>
      <text:p text:style-name="P16">1. Об отсутствии препятствий для выдачи разрешения на условно разрешенный вид использования земельного участка и частей объекта капитального строительства, расположенного по адресу в городе Кемерово: <text:span text:style-name="T2">Центральный район, просп. Ленина, 82, встроенные в многоквартирный жилой дом кафе на 50 посадочных мест, домовая кухня, магазин кулинарии и полуфабрикатов, помещение для разгрузки сырья, кафе-мороженое в нежилых помещениях №№44-57, 89-105 (заявитель ООО «Астра»).</text:span></text:p>
      <text:p text:style-name="P18">2. Об отсутствии препятствий для выдачи разрешения на отклонение от предельных параметров разрешенного строительства, реконструкции объекта капитального строительства на земельном участке с кадастровым номером 42:24:0101049:7111, расположенным по адресу в городе Кемерово: Центральный район, ул. Дзержинского, 13а, сокращение минимальных отступов от границ земельного участка с 3 м до 0 м, для строительства объекта общественного питания (заявитель А.В. Чадин). </text:p>
      <text:p text:style-name="P18">3. Отказать в предоставлении разрешения на условно разрешенный вид использования земельного участка и частей объекта капитального строительства, расположенного по адресу в городе Кемерово: Ленинский район, просп. Ленина, 138б – пом. 101, встроенное в многоквартирный жилой дом <text:span text:style-name="T6">предприятие общественного питания </text:span>(кафе на 48 посадочных мест с правом продажи алкогольной продукции) (заявитель ООО «Виктория»).</text:p>
      <text:p text:style-name="P18"/>
      <text:p text:style-name="P16"/>
      <text:p text:style-name="P23"/>
      <text:p text:style-name="P24">Председатель комиссии <text:tab/><text:tab/> <text:s text:c="51"/>А.В.Калинин</text:p>
      <text:p text:style-name="P24"/>
      <text:p text:style-name="P24"/>
      <text:p text:style-name="P24"/>
      <text:p text:style-name="P24"/>
      <text:p text:style-name="P24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rmal" style:display-name="&#9;&#9;ConsPlusNormal" style:family="paragraph">
      <style:paragraph-properties fo:orphans="2" fo:widows="2" fo:hyphenation-ladder-count="no-limit" style:writing-mode="lr-tb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Tahoma" style:font-size-complex="12pt" style:language-complex="hi" style:country-complex="IN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Постановление Кемеровского городского Совета народных депутатов от 28.10.2005 N 276(ред. от 31.10.2012)"О порядке организации и проведения публичных слушаний в городе Кемерово"</dc:title>
    <dc:subject>		skip</dc:subject>
    <meta:initial-creator>		skip</meta:initial-creator>
    <meta:creation-date>2014-01-16T15:27:00</meta:creation-date>
    <dc:creator>durmanova</dc:creator>
    <dc:date>2014-01-16T15:28:00</dc:date>
    <meta:print-date>2014-01-16T11:03:00</meta:print-date>
    <meta:editing-cycles>3</meta:editing-cycles>
    <meta:editing-duration>PT1M</meta:editing-duration>
    <meta:document-statistic meta:table-count="1" meta:image-count="1" meta:object-count="0" meta:page-count="2" meta:paragraph-count="35" meta:word-count="1126" meta:character-count="9009" meta:non-whitespace-character-count="7809"/>
    <meta:generator>LibreOffice/3.6$Windows_x86 LibreOffice_project/e29a214-2bbed72-0621de6-a97528c-8f066d</meta:generator>
    <meta:user-defined meta:name="Company">ConsultantPlus</meta:user-defined>
    <meta:user-defined meta:name="Поле 2"/>
    <meta:user-defined meta:name="Поле 3"/>
    <meta:user-defined meta:name="Поле 4"/>
  </office:meta>
</office:document-meta>
</file>