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OpenSymbol" svg:font-family="OpenSymbol, 'Arial Unicode MS'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10.192cm"/>
    </style:style>
    <style:style style:name="Таблица1.B" style:family="table-column">
      <style:table-column-properties style:column-width="6.6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Text_20_body">
      <style:paragraph-properties fo:margin-left="1.561cm" fo:margin-right="0cm" fo:line-height="150%" fo:text-indent="0cm" style:auto-text-indent="false" style:snap-to-layout-grid="false"/>
    </style:style>
    <style:style style:name="P2" style:family="paragraph" style:parent-style-name="Text_20_body">
      <style:paragraph-properties fo:margin-left="-0.189cm" fo:margin-right="0cm" fo:line-height="150%" fo:text-indent="0cm" style:auto-text-indent="false" style:snap-to-layout-grid="false"/>
    </style:style>
    <style:style style:name="P3" style:family="paragraph" style:parent-style-name="ConsTitle">
      <style:paragraph-properties fo:margin-left="0cm" fo:margin-right="0.309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" style:family="paragraph" style:parent-style-name="ConsTitle">
      <style:paragraph-properties fo:margin-left="0cm" fo:margin-right="-0.004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5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6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6pt" fo:font-weight="bold" style:font-size-asian="16pt" style:font-weight-asian="bold" style:font-size-complex="16pt"/>
    </style:style>
    <style:style style:name="P7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8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</style:style>
    <style:style style:name="P9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11pt" style:font-size-asian="11pt" style:font-size-complex="11pt"/>
    </style:style>
    <style:style style:name="P10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1pt" style:font-size-asian="11pt" style:font-size-complex="11pt"/>
    </style:style>
    <style:style style:name="P11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9pt" style:font-size-asian="9pt" style:font-size-complex="9pt"/>
    </style:style>
    <style:style style:name="P12" style:family="paragraph" style:parent-style-name="Standard">
      <style:paragraph-properties fo:margin-left="0cm" fo:margin-right="-0.212cm" fo:text-indent="0cm" style:auto-text-indent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-0.212cm" fo:text-indent="0cm" style:auto-text-indent="false" style:snap-to-layout-grid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4" style:family="paragraph" style:parent-style-name="Standard">
      <style:paragraph-properties fo:margin-left="0cm" fo:margin-right="0.538cm" fo:text-align="center" style:justify-single-word="false" fo:text-indent="0cm" style:auto-text-indent="false"/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indent="1.251cm" style:auto-text-indent="false"/>
      <style:text-properties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fo:font-weight="bold" style:font-size-asian="14pt" style:font-weight-asian="bold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9" style:family="paragraph" style:parent-style-name="Standard">
      <style:paragraph-properties fo:margin-left="0cm" fo:margin-right="-0.004cm" fo:text-align="justify" style:justify-single-word="false" fo:text-indent="1.251cm" style:auto-text-indent="false">
        <style:tab-stops>
          <style:tab-stop style:position="0cm"/>
        </style:tab-stops>
      </style:paragraph-properties>
    </style:style>
    <style:style style:name="P20" style:family="paragraph" style:parent-style-name="Standard">
      <style:paragraph-properties fo:margin-left="0cm" fo:margin-right="-0.004cm" fo:text-align="justify" style:justify-single-word="false" fo:text-indent="1.251cm" style:auto-text-indent="false"/>
      <style:text-properties fo:color="#000000" fo:font-size="14pt" style:font-size-asian="14pt" style:font-size-complex="14pt"/>
    </style:style>
    <style:style style:name="P21" style:family="paragraph" style:parent-style-name="Standard">
      <style:paragraph-properties fo:margin-left="0cm" fo:margin-right="-0.004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22" style:family="paragraph" style:parent-style-name="Standard" style:master-page-name="Standard">
      <style:paragraph-properties style:page-number="auto"/>
      <style:text-properties fo:font-size="8pt" fo:font-weight="bold" style:font-size-asian="8pt" style:font-weight-asian="bold" style:font-size-complex="8pt"/>
    </style:style>
    <style:style style:name="T1" style:family="text">
      <style:text-properties fo:color="#000000"/>
    </style:style>
    <style:style style:name="T2" style:family="text">
      <style:text-properties fo:color="#000000" fo:font-size="14pt" style:font-size-asian="14pt" style:font-size-complex="14pt"/>
    </style:style>
    <style:style style:name="T3" style:family="text">
      <style:text-properties fo:color="#000000" style:font-weight-complex="bold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size="14pt" style:font-size-asian="14pt" style:font-size-complex="14pt" style:font-weight-complex="bold"/>
    </style:style>
    <style:style style:name="T6" style:family="text">
      <style:text-properties style:font-weight-complex="bold"/>
    </style:style>
    <style:style style:name="T7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Графический объект1" text:anchor-type="char" svg:x="2.986cm" svg:y="0.45cm" svg:width="1.582cm" svg:height="2.217cm" draw:z-index="0"><draw:image xlink:href="Pictures/100000000000012A000001B1EF0F7E95.png" xlink:type="simple" xlink:show="embed" xlink:actuate="onLoad"/></draw:frame> <text:s text:c="3"/></text:p>
      <text:p text:style-name="Standard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6">АДМИНИСТРАЦИЯ </text:p>
            <text:p text:style-name="P7">ГОРОДА КЕМЕРОВО</text:p>
          </table:table-cell>
          <table:table-cell table:style-name="Таблица1.A1" office:value-type="string">
            <text:p text:style-name="P1"/>
          </table:table-cell>
        </table:table-row>
        <table:table-row table:style-name="Таблица1.1">
          <table:table-cell table:style-name="Таблица1.A1" office:value-type="string">
            <text:p text:style-name="P13"><text:s text:c="12"/>Комиссия по проведению </text:p>
            <text:p text:style-name="P12"><text:s text:c="16"/>публичных слушаний</text:p>
          </table:table-cell>
          <table:table-cell table:style-name="Таблица1.A1" office:value-type="string">
            <text:p text:style-name="P2"/>
          </table:table-cell>
        </table:table-row>
        <table:table-row table:style-name="Таблица1.1">
          <table:table-cell table:style-name="Таблица1.A1" office:value-type="string">
            <text:p text:style-name="P10">ул.Красная,9, г. Кемерово, 650000</text:p>
            <text:p text:style-name="P11">тел. 58-01-56, факс 58-01-56</text:p>
            <text:p text:style-name="P8"><text:a xlink:type="simple" xlink:href="mailto:arc@mgis.ru"><text:span text:style-name="Internet_20_link">arc@mgis.ru</text:span></text:a></text:p>
            <text:p text:style-name="P9">от ____________2013 №06-02-05-03/_________</text:p>
            <text:p text:style-name="P11"/>
          </table:table-cell>
          <table:table-cell table:style-name="Таблица1.A1" office:value-type="string">
            <text:p text:style-name="P1"/>
          </table:table-cell>
        </table:table-row>
      </table:table>
      <text:p text:style-name="P5">ЗАКЛЮЧЕНИЕ</text:p>
      <text:p text:style-name="P14">по результатам публичных слушаний <text:span text:style-name="T1">по вопросу предоставления разрешения </text:span>на<text:span text:style-name="T1"> отклонение от предельных параметров разрешенного строительства, реконструкции объекта капитального строительства</text:span></text:p>
      <text:p text:style-name="P15"/>
      <text:p text:style-name="P16">На основании ст.ст. 38, 40 Градостроительного кодекса РФ; гл.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15.11.2013 № 3466 «<text:span text:style-name="T1">О назначении публичных слушаний по вопросу предоставления разрешения на отклонение от предельных параметров разрешенного </text:span>строительства, реконструкции объекта капитального строительства», </text:p>
      <text:p text:style-name="P18">комиссия по проведению публичных слушаний (далее — комиссия) в своем заседании 03.12.2013 рассмотрела возможность предоставления разрешения на <text:span text:style-name="T1">отклонение от предельных параметров разрешенного строительства, </text:span>реконструкции объекта капитального строительства <text:span text:style-name="T1">на земельном участке с кадастровым номером </text:span>42:04:0208002:3054<text:span text:style-name="T1">, расположенном по адресу в городе Кемерово: </text:span>Жилой район Лесная Поляна, <text:span text:style-name="T1">сокращение минимальных отступов от северной границы земельного участка с 6 м до 1 м, для строительства трех многоквартирных жилых домов с гаражами (строительные номера 11, 12, 12/1) (заявитель ООО «Стройкомплекс»).</text:span></text:p>
      <text:p text:style-name="P19"><text:span text:style-name="T5">На заседании комиссии установлено, </text:span><text:span text:style-name="T4">что постановление администрации города Кемерово от 15.11.2013 № 3466 было размещено на официальном сайте администрации города Кемерово </text:span><text:a xlink:type="simple" xlink:href="http://www.kemerovo.ru/"><text:span text:style-name="Internet_20_link">www.kemerovo.ru</text:span></text:a><text:span text:style-name="T4"> в сети «Интернет» и опубликовано в газете «Кемерово» от 22.11.2013. Тек</text:span><text:span text:style-name="T2">ст постановления был размещен на стендах управления архитектуры и градостроительства администрации города Кемерово, Портале обеспечения градостроительной деятельности города </text:span><text:span text:style-name="T4">Кемерово </text:span><text:a xlink:type="simple" xlink:href="http://www.mgis42.ru/"><text:span text:style-name="Internet_20_link">www.mgis42.ru</text:span></text:a><text:span text:style-name="T4"> в</text:span><text:span text:style-name="T2"> сети Интернет.</text:span></text:p>
      <text:p text:style-name="P20">Прием письменных заявлений и возражений граждан, юридических лиц по теме публичных слушаний осуществлялся по адресу: г. Кемерово, ул. Красная, 9, каб. № 108, в период с 22 ноября по 3 декабря 2013 года.</text:p>
      <text:p text:style-name="P20">В рамках проведения публичных слушаний поступило дополнительное обращение ООО «Стройкомплекс» с указанием уточненных параметров испрашиваемого разрешения — сокращение отступа от границы земельного участка<text:span text:style-name="T7"> </text:span><text:span text:style-name="T6">с 3 м до 1 м</text:span><text:span text:style-name="T7"> </text:span>с учетом расположения участка с кадастровым номером 42:04:0208002:3054 в зоне среднеэтажной жилой застройки (Ж2). Также, при рассмотрении общество просит учесть возможность сокращения нормируемого расстояния не только от северной границы земельного участка, как было указано в первоначальном заявлении, а также от западной.</text:p>
      <text:p text:style-name="P20">При рассмотрении заявлений комиссия руководствовалась следующим. С запада и с севера земельный участок с кадастровым номером 42:04:0208002:3054 ограничен муниципальным инженерно-транспортным коридором, в связи с чем, отклонение от предельных параметров разрешенного строительства в соответствии со ст. 38, 40 Градостроительного кодекса РФ не влечет нарушения прав смежных землепользователей.</text:p>
      <text:p text:style-name="P21"><text:span text:style-name="T1">В этой связи комиссией принято решение рекомендовать </text:span><text:span text:style-name="T3">предоставить</text:span><text:span text:style-name="T1"> обществу «Стройкомплекс» разрешение </text:span><text:span text:style-name="T6">на </text:span><text:span text:style-name="T3">отклонение от предельных параметров разрешенного строительства, </text:span><text:span text:style-name="T6">реконструкции </text:span>объекта капитального строительства <text:span text:style-name="T1">на земельном участке с кадастровым номером </text:span>42:04:0208002:3054<text:span text:style-name="T1">, расположенном по адресу в городе Кемерово: </text:span>Жилой район Лесная Поляна, <text:span text:style-name="T1">сокращение минимальных отступов </text:span><text:span text:style-name="T3">от северной и западной границ </text:span><text:span text:style-name="T1">земельного участка с 3 м до 1 м, для строительства трех многоквартирных жилых домов с гаражами (строительные номера 11, 12, 12/1).</text:span></text:p>
      <text:p text:style-name="P17"/>
      <text:p text:style-name="P3"/>
      <text:p text:style-name="P4"/>
      <text:p text:style-name="P4">Председатель комиссии <text:tab/><text:tab/> <text:s text:c="52"/>А.В. Калинин <text:s text:c="8"/></text:p>
      <text:p text:style-name="P4"/>
      <text:p text:style-name="P4"/>
      <text:p text:style-name="P4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OpenSymbol" svg:font-family="OpenSymbol, 'Arial Unicode MS'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2z2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</dc:title>
    <meta:initial-creator>irina</meta:initial-creator>
    <meta:creation-date>2013-12-24T09:09:00</meta:creation-date>
    <dc:creator>durmanova</dc:creator>
    <dc:date>2013-12-24T09:13:00</dc:date>
    <meta:print-date>2013-12-18T11:11:00</meta:print-date>
    <meta:editing-cycles>3</meta:editing-cycles>
    <meta:editing-duration>PT4M</meta:editing-duration>
    <meta:document-statistic meta:table-count="1" meta:image-count="1" meta:object-count="0" meta:page-count="1" meta:paragraph-count="19" meta:word-count="447" meta:character-count="3736" meta:non-whitespace-character-count="3208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