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1" style:family="paragraph" style:parent-style-name="Standard" style:master-page-name="Standard">
      <style:paragraph-properties fo:margin-left="3.75cm" fo:margin-right="-0.319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0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5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P30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1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3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4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paragraph-properties fo:orphans="2" fo:widows="2"/>
      <style:text-properties style:font-name="Times New Roman" fo:font-size="12pt" style:font-size-asian="12pt" style:font-name-complex="Times New Roman" style:font-size-complex="12pt"/>
    </style:style>
    <style:style style:name="P3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weight="bold" style:font-weight-asian="bold"/>
    </style:style>
    <style:style style:name="T6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Графический объект1" text:anchor-type="char" svg:x="7.938cm" svg:y="-0.012cm" svg:width="1.572cm" svg:height="2.207cm" draw:z-index="0"><draw:image xlink:href="Pictures/100000000000012A000001B1EF0F7E95.png" xlink:type="simple" xlink:show="embed" xlink:actuate="onLoad"/></draw:frame></text:p>
      <text:p text:style-name="P10"/>
      <text:p text:style-name="P5">АДМИНИСТРАЦИЯ ГОРОДА КЕМЕРОВО</text:p>
      <text:p text:style-name="P4"/>
      <text:p text:style-name="P6"/>
      <text:p text:style-name="P5">ПОСТАНОВЛЕНИЕ</text:p>
      <text:p text:style-name="P6"/>
      <text:p text:style-name="P6"/>
      <text:p text:style-name="P6">от 15.11.2013 № 3466</text:p>
      <text:p text:style-name="P12"/>
      <text:p text:style-name="P12"/>
      <text:p text:style-name="P13"/>
      <text:p text:style-name="P8">О назначении публичных слушаний по вопросу <text:s/>предоставления </text:p>
      <text:p text:style-name="P7"><text:span text:style-name="T1">разрешения </text:span>на<text:span text:style-name="T1"> отклонение от предельных параметров разрешенного строительства, </text:span>реконструкции объекта капитального строительства </text:p>
      <text:p text:style-name="P8"/>
      <text:p text:style-name="P9"/>
      <text:p text:style-name="P15">В соответствии со ст. ст. 38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4"><text:span text:style-name="T1">1. Назначить публичные слушания по вопросу предоставления разрешения на отклонение от предельных параметров разрешенного строительства, реконструкции объекта капитального строительства на земельном участке с кадастровым номером </text:span>42:04:0208002:3054<text:span text:style-name="T1">, расположенном по адресу в городе Кемерово: </text:span>Жилой район Лесная Поляна, <text:span text:style-name="T1">сокращение минимальных отступов от северной границы земельного участка с 6 м до 1 м, для строительства трех многоквартирных жилых домов с гаражами (строительные номера 11, 12, 12/1) (заявитель ООО «Стройкомплекс»).</text:span></text:p>
      <text:p text:style-name="P19"><text:span text:style-name="T3">2. Определить форму проведения публичных слушаний – проведение слушаний в органе городского самоуправления.</text:span> <text:span text:style-name="T4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03</text:span><text:span text:style-name="T2">.12.2013</text:span><text:span text:style-name="T4">, время проведения – 15.00.</text:span></text:p>
      <text:p text:style-name="P16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7"><text:soft-page-break/>4. Утвердить состав комиссии по проведению публичных слушаний согласно приложению к настоящему постановлению.</text:p>
      <text:p text:style-name="P20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1"><text:span text:style-name="T1">6. Письменные заявления и возражения по вопросу предоставления разрешений </text:span>на<text:span text:style-name="T1"> отклонение от предельных параметров разрешенного строительства, </text:span>реконструкции объектов капитального строительства <text:span text:style-name="T1">следует направлять по адресу: г. Кемерово, ул. Красная, 9, каб. 108 – до 02.12.2013 включительно. </text:span></text:p>
      <text:p text:style-name="P18">7.<text:tab/>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22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23"/>
      <text:p text:style-name="P23"/>
      <text:p text:style-name="P23"/>
      <text:p text:style-name="P23">Глава города <text:s text:c="90"/>В.К. Ермаков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><text:soft-page-break/>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1"><text:s text:c="92"/>ПРИЛОЖЕНИЕ </text:p>
      <text:p text:style-name="P1"><text:s text:c="79"/>к постановлению администрации <text:s/></text:p>
      <text:p text:style-name="P1"><text:s text:c="91"/>города Кемерово</text:p>
      <text:p text:style-name="P24"><text:s text:c="18"/>от 15.11.2013 № 3466</text:p>
      <text:p text:style-name="P24"/>
      <text:p text:style-name="P25">СОСТАВ КОМИССИИ</text:p>
      <text:p text:style-name="P26">по проведению публичных слушаний</text:p>
      <text:p text:style-name="P34"/>
      <text:p text:style-name="P34"><text:soft-page-break/>Председатель комиссии:</text:p>
      <text:p text:style-name="P34">Калинин Андрей Владимирович <text:s text:c="6"/>- заместитель Главы города, </text:p>
      <text:p text:style-name="P34"><text:s text:c="65"/>начальник управления городского <text:s text:c="17"/></text:p>
      <text:p text:style-name="P34"><text:s text:c="65"/>развития администрации </text:p>
      <text:p text:style-name="P34"><text:s text:c="65"/>города Кемерово <text:s text:c="3"/></text:p>
      <text:p text:style-name="P34"/>
      <text:p text:style-name="P34">Заместитель председателя:</text:p>
      <text:p text:style-name="P31">Костиков Виктор Сергеевич<text:tab/> - начальник управления </text:p>
      <text:p text:style-name="P31"><text:s text:c="66"/>архитектуры и <text:s/>градостроительства</text:p>
      <text:p text:style-name="P32"><text:s text:c="66"/>администрации города Кемерово <text:s text:c="2"/></text:p>
      <text:p text:style-name="P32"/>
      <text:p text:style-name="P32">Члены комиссии:</text:p>
      <text:p text:style-name="P36">Барыков Сергей Викторович <text:s text:c="12"/>- первый заместитель начальника <text:s text:c="4"/></text:p>
      <text:p text:style-name="P36"><text:s text:c="65"/>управления архитектуры и </text:p>
      <text:p text:style-name="P36"><text:s text:c="65"/>градостроительства </text:p>
      <text:p text:style-name="P36"><text:s text:c="65"/>администрации города Кемерово <text:s text:c="2"/></text:p>
      <text:p text:style-name="P30"/>
      <text:p text:style-name="P30">Белов Андрей Петрович <text:s text:c="20"/>- начальник управления потребительского <text:s/></text:p>
      <text:p text:style-name="P30"><text:s text:c="65"/>рынка и развития предпринимательства </text:p>
      <text:p text:style-name="P30"><text:s text:c="65"/>администрации города Кемерово </text:p>
      <text:p text:style-name="P29"/>
      <text:p text:style-name="P33"><text:soft-page-break/>Клемешова Наталья Викторовна <text:s text:c="6"/>- заведующий юридическим</text:p>
      <text:p text:style-name="P33"><text:s text:c="65"/>отделом управления</text:p>
      <text:p text:style-name="P34"><text:s text:c="65"/>архитектуры и градостроительства <text:s/></text:p>
      <text:p text:style-name="P34"><text:s text:c="65"/>администрации города Кемерово <text:s text:c="2"/></text:p>
      <text:p text:style-name="P35"/>
      <text:p text:style-name="P34">Ковалев Юрий Павлович <text:s text:c="19"/>- заместитель Главы города, начальник </text:p>
      <text:p text:style-name="P34"><text:s text:c="65"/>территориального управления жилого</text:p>
      <text:p text:style-name="P34"><text:s text:c="65"/>района Лесная Поляна </text:p>
      <text:p text:style-name="P34"><text:s text:c="65"/>администрации города Кемерово</text:p>
      <text:p text:style-name="P30"/>
      <text:p text:style-name="P34">Однорал Роман Алексеевич <text:s text:c="14"/>- заместитель Главы города </text:p>
      <text:p text:style-name="P34"><text:s text:c="65"/>по <text:s/>вопросам жизнеобеспечения </text:p>
      <text:p text:style-name="P34"><text:s text:c="65"/>городского хозяйства</text:p>
      <text:p text:style-name="P34"><text:s text:c="65"/>администрации города Кемерово</text:p>
      <text:p text:style-name="P34"><text:s/></text:p>
      <text:p text:style-name="P35"/>
      <text:p text:style-name="P34">Рябинин Алексей Владимирович <text:s text:c="6"/>- заместитель начальника управления <text:s/></text:p>
      <text:p text:style-name="P37"><text:span text:style-name="T5"><text:s text:c="65"/></text:span>архитектуры и градостроительства <text:s text:c="3"/></text:p>
      <text:p text:style-name="P36"><text:span text:style-name="T6"><text:s text:c="65"/></text:span>администрации города Кемерово <text:s text:c="2"/><text:span text:style-name="T6"><text:s text:c="10"/></text:span><text:s text:c="64"/></text:p>
      <text:p text:style-name="P33"/>
      <text:p text:style-name="P34">Ткачев Максим Дмитриевич <text:s text:c="13"/>- <text:s/><text:span text:style-name="T6">председатель </text:span>юридического комитета </text:p>
      <text:p text:style-name="P34"><text:soft-page-break/><text:s text:c="66"/>администрации города Кемерово</text:p>
      <text:p text:style-name="P33"/>
      <text:p text:style-name="P33">Секретарь комиссии:</text:p>
      <text:p text:style-name="P27">Гнедина Мария Александровна <text:s text:c="9"/>- консультант-советник </text:p>
      <text:p text:style-name="P27"><text:s text:c="66"/>юридического отдела </text:p>
      <text:p text:style-name="P28"><text:s text:c="66"/>управления архитектуры и <text:s text:c="6"/></text:p>
      <text:p text:style-name="P28"><text:s text:c="66"/>градостроительства</text:p>
      <text:p text:style-name="P3"><text:s text:c="51"/>администрации города Кемерово</text:p>
      <text:p text:style-name="P2"><text:s/></text:p>
      <text:p text:style-name="P2"/>
      <text:p text:style-name="P2"/>
      <text:p text:style-name="P2">Начальник управления делами<text:tab/><text:tab/><text:tab/> <text:s text:c="22"/>В.И. Вылегжанина</text:p>
      <text:p text:style-name="P2"/>
      <text:p text:style-name="P1"><text:s text:c="91"/></text:p>
      <text:p text:style-name="P34"/>
      <text:p text:style-name="P1"/>
      <text:p text:style-name="P1"/>
      <text:p text:style-name="P1"/>
      <text:p text:style-name="P1"/>
      <text:p text:style-name="P1"/>
      <text:p text:style-name="P1"><text:s text:c="5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2-09-25T08:59:00</meta:creation-date>
    <dc:creator>durmanova</dc:creator>
    <dc:date>2013-11-18T09:50:00</dc:date>
    <meta:print-date>2013-10-25T14:26:00</meta:print-date>
    <meta:editing-cycles>6</meta:editing-cycles>
    <meta:editing-duration>PT7M</meta:editing-duration>
    <meta:document-statistic meta:table-count="0" meta:image-count="1" meta:object-count="0" meta:page-count="6" meta:paragraph-count="66" meta:word-count="488" meta:character-count="6561" meta:non-whitespace-character-count="3644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