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8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style:font-size-complex="14pt"/>
    </style:style>
    <style:style style:name="T2" style:family="text">
      <style:text-properties fo:color="#000000"/>
    </style:style>
    <style:style style:name="T3" style:family="text">
      <style:text-properties fo:color="#000000" style:font-size-complex="14pt"/>
    </style:style>
    <style:style style:name="T4" style:family="text">
      <style:text-properties fo:letter-spacing="-0.026cm"/>
    </style:style>
    <style:style style:name="T5" style:family="text">
      <style:text-properties fo:letter-spacing="0.012cm"/>
    </style:style>
    <style:style style:name="T6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<draw:frame draw:style-name="fr1" draw:name="Графический объект1" text:anchor-type="char" svg:x="7.938cm" svg:y="-0.318cm" svg:width="1.579cm" svg:height="2.214cm" draw:z-index="0"><draw:image xlink:href="Pictures/100000000000012A000001B1EF0F7E95.png" xlink:type="simple" xlink:show="embed" xlink:actuate="onLoad"/></draw:frame>АДМИНИСТРАЦИЯ ГОРОДА КЕМЕРОВО</text:p>
      <text:p text:style-name="P3"/>
      <text:p text:style-name="P3"/>
      <text:p text:style-name="P4">ПОСТАНОВЛЕНИЕ</text:p>
      <text:p text:style-name="P6"/>
      <text:p text:style-name="P6"/>
      <text:p text:style-name="P6">от 10.09.2013 № 2782</text:p>
      <text:p text:style-name="P6"/>
      <text:p text:style-name="P6"/>
      <text:p text:style-name="P5">О предоставлении разрешений <text:span text:style-name="T1">на</text:span><text:span text:style-name="T3"> отклонение от предельных </text:span></text:p>
      <text:p text:style-name="P6"><text:span text:style-name="T2">параметров разрешенного строительства, </text:span>реконструкции </text:p>
      <text:p text:style-name="P6">объектов капитального строительства </text:p>
      <text:p text:style-name="P8"/>
      <text:p text:style-name="P8"/>
      <text:p text:style-name="P9"><text:span text:style-name="T2">В соответствии со ст.ст. 38, 40 Градостроительного кодекса Российской Федерации, с учетом </text:span>результатов публичных слушаний по вопросам предоставления разрешений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 </text:p>
      <text:p text:style-name="P10">- Жилой район Кедровка, земельный участок с кадастровым <text:s/>номером <text:s/>42:24:0601015:220, по ул. Чесноковская, 14, <text:span text:style-name="T2">сокращение минимальных <text:s text:c="2"/>отступов от границы земельного участка с 3 м до 1 м, для строительства индивидуального жилого дома (заявитель А.В. Горбатин);</text:span></text:p>
      <text:p text:style-name="P9"><text:span text:style-name="T2">- Рудничный район, земельный участок с кадастровым номером 42:24:0401055:1372, по ул. Согласия, 43, сокращение минимальных отступов от границы земельного участка с 3 м до 1 м, </text:span>для строительства индивидуального жилого дома (заявитель Л.С. Кирилова).</text:p>
      <text:p text:style-name="P12">1. Предоставить разрешение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м по следующим адресам в городе Кемерово: </text:p>
      <text:p text:style-name="P10">1.1. Жилой район Кедровка, <text:s/>земельный участок с кадастровым <text:s/>номером <text:s/>42:24:0601015:220, по ул. Чесноковская, 14, <text:span text:style-name="T2">сокращение минимальных <text:s text:c="2"/>отступов от границы земельного участка с 3 м до 1 м, для строительства индивидуального жилого дома (заявитель А.В. Горбатин);</text:span></text:p>
      <text:p text:style-name="P10"/>
      <text:p text:style-name="P9"><text:span text:style-name="T2">1.2. Рудничный район, земельный участок с кадастровым номером 42:24:0401055:1372, по ул. Согласия, 43, сокращение минимальных отступов от границы земельного участка с 3 м до 1 м, </text:span>для строительства индивидуального жилого дома (заявитель Л.С. Кирилова).</text:p>
      <text:p text:style-name="P11">2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2"><text:span text:style-name="T4">3. </text:span><text:span text:style-name="T5">Контроль за <text:s/>исполнением данного постановления <text:s/>возложить <text:s/>на <text:s text:c="7"/></text:span><text:span text:style-name="T6">заместителя Главы города, начальника управления городского развития А.В.Калинина.</text:span></text:p>
      <text:p text:style-name="P7"/>
      <text:p text:style-name="P7"><text:soft-page-break/></text:p>
      <text:p text:style-name="P7"/>
      <text:p text:style-name="P7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3-09-11T14:29:00</dc:date>
    <meta:print-date>2013-03-19T15:29:00</meta:print-date>
    <meta:editing-cycles>4</meta:editing-cycles>
    <meta:editing-duration>PT3H43M</meta:editing-duration>
    <meta:document-statistic meta:table-count="0" meta:image-count="1" meta:object-count="0" meta:page-count="2" meta:paragraph-count="15" meta:word-count="270" meta:character-count="2283" meta:non-whitespace-character-count="1910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