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3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6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7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>
        <style:tab-stops>
          <style:tab-stop style:position="17.171cm"/>
        </style:tab-stops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style:font-size-complex="14pt"/>
    </style:style>
    <style:style style:name="T2" style:family="text">
      <style:text-properties fo:letter-spacing="-0.026cm"/>
    </style:style>
    <style:style style:name="T3" style:family="text">
      <style:text-properties fo:letter-spacing="0.012cm"/>
    </style:style>
    <style:style style:name="T4" style:family="text">
      <style:text-properties fo:letter-spacing="0.004cm"/>
    </style:style>
    <style:style style:name="T5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draw:frame draw:style-name="fr1" draw:name="Графический объект1" text:anchor-type="char" svg:x="7.938cm" svg:y="0.318cm" svg:width="1.558cm" svg:height="2.193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1">ПОСТАНОВЛЕНИЕ</text:p>
      <text:p text:style-name="P4"/>
      <text:p text:style-name="P3">от 11.10.2013 № 3113</text:p>
      <text:p text:style-name="P2"/>
      <text:p text:style-name="P5">Об отказе в утверждении проекта межевания (после корректировки) </text:p>
      <text:p text:style-name="P5">территории микрорайона № 25 Ленинского района города Кемерово</text:p>
      <text:p text:style-name="P5"/>
      <text:p text:style-name="P5"/>
      <text:p text:style-name="P5"/>
      <text:p text:style-name="P7"><text:span text:style-name="T1">В соответствии со ст. 46 Градостроительного кодекса Российской Федерации, постановлением администрации города Кемерово от 25.06.2013 №1920 «О признании публичных слушаний несостоявшимися </text:span>и назначении <text:s text:c="2"/>повторных публичных слушаний по проекту межевания (после корректировки) территории <text:s/>микрорайона <text:span text:style-name="T1">№25 Ленинского города Кемерово», с учетом результатов публичных слушаний</text:span></text:p>
      <text:p text:style-name="P8">1. <text:s/>Отказать в утверждении проекта межевания (после корректировки) территории микрорайона №25 Ленинского района города Кемерово.</text:p>
      <text:p text:style-name="P8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9"><text:span text:style-name="T2">3. </text:span><text:span text:style-name="T3">Контроль за <text:s/>исполнением данного постановления <text:s/>возложить <text:s/>на<text:line-break/></text:span><text:span text:style-name="T4">заместителя Главы города, начальника управления городского развития </text:span><text:span text:style-name="T5">А.В.Калинина.</text:span></text:p>
      <text:p text:style-name="P10"/>
      <text:p text:style-name="P11"/>
      <text:p text:style-name="P11"/>
      <text:p text:style-name="P12">И.о. Главы города<text:tab/><text:tab/><text:tab/><text:tab/><text:tab/><text:tab/> <text:s text:c="35"/>В.К. Зуб</text:p>
      <text:p text:style-name="P12"/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" style:display-name="Основной шрифт абзаца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Основной_20_шрифт_20_абзаца3" style:display-name="Основной шрифт абзаца3" style:family="text"/>
    <style:style style:name="WW-Absatz-Standardschriftart11111111" style:family="text"/>
    <style:style style:name="WW-Absatz-Standardschriftart111111111" style:family="text"/>
    <style:style style:name="Основной_20_шрифт_20_абзаца2" style:display-name="Основной шрифт абзаца2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9-05T17:01:00</meta:creation-date>
    <dc:creator>Гузь Александр Николавевич</dc:creator>
    <dc:date>2013-09-05T17:01:00</dc:date>
    <meta:print-date>2013-09-05T15:22:00</meta:print-date>
    <meta:editing-cycles>2</meta:editing-cycles>
    <meta:editing-duration>PT2M</meta:editing-duration>
    <meta:document-statistic meta:table-count="0" meta:image-count="1" meta:object-count="0" meta:page-count="1" meta:paragraph-count="10" meta:word-count="128" meta:character-count="1107" meta:non-whitespace-character-count="93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