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150%" fo:text-align="center" style:justify-single-word="false"/>
      <style:text-properties fo:font-size="8pt" style:font-size-asian="8pt" style:font-size-complex="8pt"/>
    </style:style>
    <style:style style:name="P4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P5" style:family="paragraph" style:parent-style-name="Standard">
      <style:paragraph-properties fo:line-height="150%"/>
      <style:text-properties fo:font-size="8pt" fo:font-weight="bold" style:font-size-asian="8pt" style:font-weight-asian="bold" style:font-size-complex="8pt"/>
    </style:style>
    <style:style style:name="P6" style:family="paragraph" style:parent-style-name="Standard">
      <style:text-properties fo:font-size="14pt" style:font-size-asian="14pt" style:font-size-complex="14pt"/>
    </style:style>
    <style:style style:name="P7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P10" style:family="paragraph" style:parent-style-name="Standard">
      <style:paragraph-properties fo:text-align="end" style:justify-single-word="false"/>
      <style:text-properties fo:font-size="14pt" style:font-size-asian="14pt" style:font-size-complex="14pt"/>
    </style:style>
    <style:style style:name="P11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2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3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14" style:family="paragraph" style:parent-style-name="Standard">
      <style:text-properties fo:font-size="14pt" fo:font-weight="bold" style:font-size-asian="14pt" style:font-weight-asian="bold" style:font-size-complex="14pt"/>
    </style:style>
    <style:style style:name="P15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font-weight="bold" style:font-size-asian="14pt" style:font-weight-asian="bold" style:font-size-complex="14pt"/>
    </style:style>
    <style:style style:name="P16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17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9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</style:style>
    <style:style style:name="P21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2.134cm"/>
        </style:tab-stops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27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9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0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1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32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3" style:family="paragraph" style:parent-style-name="ConsPlusNonformat">
      <style:paragraph-properties fo:orphans="2" fo:widows="2"/>
    </style:style>
    <style:style style:name="P34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38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P39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0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3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44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style:font-size-asian="14pt" style:font-name-complex="Times New Roman" style:font-size-complex="14pt" style:font-weight-complex="normal"/>
    </style:style>
    <style:style style:name="T1" style:family="text">
      <style:text-properties fo:color="#000000"/>
    </style:style>
    <style:style style:name="T2" style:family="text">
      <style:text-properties fo:color="#000000" style:font-size-complex="14pt"/>
    </style:style>
    <style:style style:name="T3" style:family="text">
      <style:text-properties fo:color="#000000" fo:letter-spacing="0.002cm" style:font-size-complex="14pt"/>
    </style:style>
    <style:style style:name="T4" style:family="text">
      <style:text-properties fo:color="#000000" fo:letter-spacing="-0.004cm" fo:font-weight="normal" style:font-weight-asian="normal" style:font-size-complex="14pt" style:font-weight-complex="normal"/>
    </style:style>
    <style:style style:name="T5" style:family="text">
      <style:text-properties fo:color="#000000" fo:font-size="14pt" style:font-size-asian="14pt" style:font-size-complex="14pt"/>
    </style:style>
    <style:style style:name="T6" style:family="text">
      <style:text-properties style:font-size-complex="14pt"/>
    </style:style>
    <style:style style:name="T7" style:family="text">
      <style:text-properties fo:font-weight="normal" style:font-weight-asian="normal"/>
    </style:style>
    <style:style style:name="T8" style:family="text">
      <style:text-properties fo:font-weight="normal" style:font-weight-asian="normal" style:font-size-complex="14pt" style:font-weight-complex="normal"/>
    </style:style>
    <style:style style:name="T9" style:family="text">
      <style:text-properties style:font-weight-complex="normal"/>
    </style:style>
    <style:style style:name="T10" style:family="text">
      <style:text-properties fo:font-size="14pt" style:font-size-asian="14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letter-spacing="-0.007cm"/>
    </style:style>
    <style:style style:name="T13" style:family="text">
      <style:text-properties fo:font-weight="bold" style:font-weight-asian="bold"/>
    </style:style>
    <style:style style:name="T14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Графический объект1" text:anchor-type="char" svg:x="7.62cm" svg:y="0.953cm" svg:width="1.559cm" svg:height="2.194cm" draw:z-index="0"><draw:image xlink:href="Pictures/100000000000012A000001B1EF0F7E95.png" xlink:type="simple" xlink:show="embed" xlink:actuate="onLoad"/></draw:frame></text:p>
      <text:p text:style-name="P2"/>
      <text:p text:style-name="P2"/>
      <text:p text:style-name="P2">АДМИНИСТРАЦИЯ ГОРОДА КЕМЕРОВО</text:p>
      <text:p text:style-name="P3"/>
      <text:p text:style-name="P4"/>
      <text:p text:style-name="P2">ПОСТАНОВЛЕНИЕ</text:p>
      <text:p text:style-name="P5"/>
      <text:p text:style-name="P14"/>
      <text:p text:style-name="P7">от <text:s/>16.10.2013 № 3170</text:p>
      <text:p text:style-name="P17"/>
      <text:p text:style-name="P17"/>
      <text:p text:style-name="P16">О признании публичных слушаний несостоявшимися и </text:p>
      <text:p text:style-name="P16">назначении повторных публичных слушаний по <text:span text:style-name="T2">вопросу </text:span></text:p>
      <text:p text:style-name="P19">предоставления разрешения <text:s/>на условно разрешенный вид использования земельного участка и объекта капитального строительства </text:p>
      <text:p text:style-name="P1"/>
      <text:p text:style-name="P8"/>
      <text:p text:style-name="P18">В соответствии со ст. 46 Градостроительного кодекса РФ, разделами 6, 9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8">1. Признать публичные слушания, назначенные постановлением администрации города Кемерово <text:span text:style-name="T6">от 27.05.2013 № 1570 «</text:span><text:span text:style-name="T2">О назначении публичных слушаний по вопросу предоставления разрешения <text:s/>на условно разрешенный вид использования земельного участка и объекта капитального строительства»</text:span>, несостоявшимися.</text:p>
      <text:p text:style-name="P18">2. Постановление администрации города Кемерово <text:span text:style-name="T6">от 16.07.2013 № 2172 «</text:span>О предоставлении разрешения <text:span text:style-name="T6">на</text:span><text:span text:style-name="T2"> </text:span><text:span text:style-name="T6">условно разрешенный</text:span><text:span text:style-name="T2"> </text:span><text:span text:style-name="T6">вид использования</text:span><text:span text:style-name="T2"> </text:span><text:span text:style-name="T6">земельного участка и объекта капитального строительства» </text:span>признать утратившим силу.</text:p>
      <text:p text:style-name="P18"><text:soft-page-break/>3. Назначить повторные публичные слушания <text:span text:style-name="T6">по вопросу предоставления разрешения на </text:span><text:span text:style-name="T3">условно разрешенный вид использования </text:span><text:span text:style-name="T6">земельного участка с </text:span><text:span text:style-name="T8">кадастровым номером </text:span><text:span text:style-name="T4">42:24:0501012:7370</text:span><text:span text:style-name="T2">, расположенного по адресу в городе Кемерово: Центральный район, западнее здания № 65 по просп. Октябрьский, для строительства православного храма (заявитель управление городского развития администрации города Кемерово).</text:span></text:p>
      <text:p text:style-name="P20"><text:span text:style-name="T5">4</text:span><text:span text:style-name="T10">. Определить форму проведения публичных слушаний – проведение слушаний в органе городского самоуправления.</text:span> <text:span text:style-name="T11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</text:span><text:span text:style-name="T5">30.10.2013</text:span><text:span text:style-name="T11">, время проведения – 15.00.</text:span></text:p>
      <text:p text:style-name="P22">5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2">6. Утвердить состав комиссии по проведению публичных слушаний согласно приложению к настоящему постановлению.</text:p>
      <text:p text:style-name="P21">7. Комиссии по проведению публичных слушаний организовать проведение повторных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3">8. Письменные заявления и возражения по вопросу предоставления разрешения на условно разрешенный вид использования земельного участка и объекта капитального строительства следует направлять по адресу: г. Кемерово, ул. Красная, 9, каб. 108 – до 29.10.2013 включительно. </text:p>
      <text:p text:style-name="P24">9.<text:tab/>Комитету по работе со средствами массовой информации (Е.А.Дубкова) <text:s text:c="2"/>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25">10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13"/>
      <text:p text:style-name="P13"/>
      <text:p text:style-name="P38"><text:s/></text:p>
      <text:p text:style-name="P26">И.о. Главы города <text:s text:c="90"/><text:span text:style-name="T12">В.К. Зуб</text:span></text:p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><text:soft-page-break/></text:p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6"><text:s text:c="68"/></text:p>
      <text:p text:style-name="P9"><text:s text:c="187"/></text:p>
      <text:p text:style-name="P9"><text:s text:c="91"/>ПРИЛОЖЕНИЕ </text:p>
      <text:p text:style-name="P10"><text:s text:c="79"/>к постановлению администрации <text:s/></text:p>
      <text:p text:style-name="P6"><text:s text:c="91"/>города Кемерово</text:p>
      <text:p text:style-name="P28"><text:s text:c="15"/>от <text:s/>16.10.2013 № 3170</text:p>
      <text:p text:style-name="P29"/>
      <text:p text:style-name="P29"/>
      <text:p text:style-name="P29">СОСТАВ </text:p>
      <text:p text:style-name="P30"><text:soft-page-break/>комиссии по проведению публичных слушаний</text:p>
      <text:p text:style-name="P35"/>
      <text:p text:style-name="P35">Председатель комиссии:</text:p>
      <text:p text:style-name="P35">Калинин Андрей Владимирович <text:s text:c="6"/>- заместитель Главы города, </text:p>
      <text:p text:style-name="P35"><text:s text:c="65"/>начальник управления городского <text:s text:c="17"/></text:p>
      <text:p text:style-name="P35"><text:s text:c="65"/>развития администрации </text:p>
      <text:p text:style-name="P35"><text:s text:c="65"/>города Кемерово <text:s text:c="3"/></text:p>
      <text:p text:style-name="P35">Заместитель председателя:</text:p>
      <text:p text:style-name="P40">Костиков Виктор Сергеевич<text:tab/> - начальник управления </text:p>
      <text:p text:style-name="P40"><text:s text:c="66"/>архитектуры и <text:s/>градостроительства</text:p>
      <text:p text:style-name="P42"><text:s text:c="66"/>администрации города Кемерово <text:s text:c="2"/></text:p>
      <text:p text:style-name="P42">Члены комиссии:</text:p>
      <text:p text:style-name="P36">Барыков Сергей Викторович <text:s text:c="12"/>- первый заместитель начальника <text:s text:c="4"/></text:p>
      <text:p text:style-name="P36"><text:s text:c="65"/>управления архитектуры и </text:p>
      <text:p text:style-name="P36"><text:s text:c="65"/>градостроительства </text:p>
      <text:p text:style-name="P36"><text:s text:c="65"/>администрации города Кемерово <text:s text:c="2"/></text:p>
      <text:p text:style-name="P43"/>
      <text:p text:style-name="P44"><text:span text:style-name="T7">Кишинский Константин Юрьевич</text:span> <text:s text:c="4"/><text:span text:style-name="T7">- заместитель начальника управления <text:s text:c="11"/></text:span></text:p>
      <text:p text:style-name="P39"><text:s text:c="65"/>архитектуры и градостроительства <text:s/></text:p>
      <text:p text:style-name="P41"><text:span text:style-name="T9"><text:s text:c="65"/></text:span>администрации города Кемерово <text:s text:c="2"/></text:p>
      <text:p text:style-name="P37"><text:s text:c="65"/>по правовым вопросам</text:p>
      <text:p text:style-name="P34"><text:soft-page-break/></text:p>
      <text:p text:style-name="P34">Клемешова Наталья Викторовна <text:s text:c="6"/>- заведующий юридическим</text:p>
      <text:p text:style-name="P34"><text:s text:c="65"/>отделом управления</text:p>
      <text:p text:style-name="P35"><text:s text:c="65"/>архитектуры и градостроительства <text:s/></text:p>
      <text:p text:style-name="P35"><text:s text:c="65"/>администрации города Кемерово <text:s text:c="2"/></text:p>
      <text:p text:style-name="P39"/>
      <text:p text:style-name="P39">Климов Евгений Александрович <text:s text:c="6"/>- и.о. начальника управления <text:s text:c="15"/></text:p>
      <text:p text:style-name="P39"><text:s text:c="65"/>потребительского рынка и развития <text:s/></text:p>
      <text:p text:style-name="P39"><text:s text:c="65"/>предпринимательства </text:p>
      <text:p text:style-name="P39"><text:s text:c="65"/>администрации города Кемерово </text:p>
      <text:p text:style-name="P35"/>
      <text:p text:style-name="P35">Однорал Роман Алексеевич <text:s text:c="16"/>- заместитель Главы города по вопросам </text:p>
      <text:p text:style-name="P35"><text:s text:c="65"/>жизнеобеспечения городского хозяйства</text:p>
      <text:p text:style-name="P35"><text:s text:c="65"/>администрации города Кемерово</text:p>
      <text:p text:style-name="P39"/>
      <text:p text:style-name="P39">Рябинин Алексей Владимирович <text:s text:c="6"/>- заместитель начальника управления <text:s/></text:p>
      <text:p text:style-name="P37"><text:span text:style-name="T13"><text:s text:c="65"/></text:span>архитектуры и градостроительства <text:s text:c="3"/></text:p>
      <text:p text:style-name="P36"><text:span text:style-name="T14"><text:s text:c="65"/></text:span>администрации города Кемерово <text:s text:c="2"/><text:span text:style-name="T14"><text:s text:c="10"/></text:span><text:s text:c="64"/></text:p>
      <text:p text:style-name="P34"/>
      <text:p text:style-name="P35"><text:span text:style-name="T1">Самодумов Олег Юрьевич <text:s text:c="12"/></text:span><text:s text:c="5"/>- заместитель Главы города, </text:p>
      <text:p text:style-name="P35"><text:s text:c="66"/>начальник территориального </text:p>
      <text:p text:style-name="P35"><text:soft-page-break/><text:s text:c="66"/>управления Центрального района </text:p>
      <text:p text:style-name="P35"><text:s text:c="66"/>администрации города Кемерово</text:p>
      <text:p text:style-name="P33"/>
      <text:p text:style-name="P35"><text:span text:style-name="T14">Ткачев Максим Дмитриевич <text:s text:c="14"/>- председатель </text:span>юридического комитета </text:p>
      <text:p text:style-name="P35"><text:s text:c="65"/>администрации города Кемерово</text:p>
      <text:p text:style-name="P34">Секретарь комиссии:</text:p>
      <text:p text:style-name="P31">Гнедина Мария Александровна <text:s text:c="9"/>- консультант-советник </text:p>
      <text:p text:style-name="P31"><text:s text:c="66"/>юридического отдела </text:p>
      <text:p text:style-name="P32"><text:s text:c="66"/>управления архитектуры и <text:s text:c="6"/></text:p>
      <text:p text:style-name="P32"><text:s text:c="66"/>градостроительства</text:p>
      <text:p text:style-name="P11"><text:s text:c="51"/>администрации города Кемерово</text:p>
      <text:p text:style-name="P12"><text:s/></text:p>
      <text:p text:style-name="P12"/>
      <text:p text:style-name="P12"/>
      <text:p text:style-name="P12">Начальник управления делами<text:tab/><text:tab/><text:tab/> <text:s text:c="22"/>В.И. Вылегжанина</text:p>
      <text:p text:style-name="P12"/>
      <text:p text:style-name="P6"><text:s text:c="9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99pt solid #000000" fo:border-top="none" fo:border-bottom="none" style:vertical-align="middle"/>
      <style:text-properties style:font-name="Times New Roman CYR" fo:font-size="7pt" style:font-size-asian="7pt" style:font-name-complex="Times New Roman CYR" style:font-size-complex="7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xl8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/>
      <style:text-properties fo:font-size="8pt" style:font-size-asian="8pt" style:font-size-complex="8p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none" fo:border-bottom="0.51pt solid #000000" style:vertical-align="middle"/>
      <style:text-properties fo:color="#000000" fo:font-size="8pt" style:font-size-asian="8pt" style:font-size-complex="8pt"/>
    </style:style>
    <style:style style:name="xl126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2z0" style:family="text">
      <style:text-properties fo:color="#000000"/>
    </style:style>
    <style:style style:name="WW8Num3z0" style:family="text">
      <style:text-properties fo:color="#000000"/>
    </style:style>
    <style:style style:name="Основной_20_шрифт_20_абзаца2" style:display-name="Основной шрифт абзаца2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29cm" fo:margin-bottom="1.311cm" fo:margin-left="2.501cm" fo:margin-right="1.7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4-29T08:44:00</meta:creation-date>
    <dc:creator>durmanova</dc:creator>
    <dc:date>2013-04-03T09:45:00</dc:date>
    <meta:print-date>2012-10-16T11:43:00</meta:print-date>
    <meta:editing-cycles>2</meta:editing-cycles>
    <meta:editing-duration>PT2M</meta:editing-duration>
    <meta:document-statistic meta:table-count="0" meta:image-count="1" meta:object-count="0" meta:page-count="6" meta:paragraph-count="74" meta:word-count="548" meta:character-count="7529" meta:non-whitespace-character-count="413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