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1" style:family="paragraph" style:parent-style-name="Standard" style:master-page-name="Standard">
      <style:paragraph-properties fo:margin-left="3.75cm" fo:margin-right="-0.319cm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12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19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size="14pt" style:font-size-asian="14pt" style:font-size-complex="14pt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21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3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4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0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1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2" style:family="paragraph" style:parent-style-name="ConsPlusNonformat">
      <style:text-properties style:font-name="Times New Roman" fo:font-size="12pt" style:font-size-asian="12pt" style:font-name-complex="Times New Roman" style:font-size-complex="12pt"/>
    </style:style>
    <style:style style:name="P33" style:family="paragraph" style:parent-style-name="ConsPlusNonformat">
      <style:paragraph-properties fo:orphans="2" fo:widows="2"/>
      <style:text-properties style:font-name="Times New Roman" fo:font-size="12pt" style:font-size-asian="12pt" style:font-name-complex="Times New Roman" style:font-size-complex="12pt"/>
    </style:style>
    <style:style style:name="P34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5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36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7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8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9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0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style:font-size-asian="14pt" style:font-name-complex="Times New Roman" style:font-size-complex="14pt" style:font-weight-complex="normal"/>
    </style:style>
    <style:style style:name="P4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42" style:family="paragraph" style:parent-style-name="ConsTitle">
      <style:paragraph-properties fo:margin-left="0cm" fo:margin-right="0cm" fo:orphans="2" fo:widows="2" fo:text-indent="0cm" style:auto-text-indent="false"/>
      <style:text-properties fo:font-size="12pt" style:font-size-asian="12pt" style:font-size-complex="12pt"/>
    </style:style>
    <style:style style:name="T1" style:family="text">
      <style:text-properties fo:color="#000000"/>
    </style:style>
    <style:style style:name="T2" style:family="text">
      <style:text-properties fo:color="#000000" fo:font-size="14pt" style:font-size-asian="14pt" style:font-size-complex="14pt"/>
    </style:style>
    <style:style style:name="T3" style:family="text">
      <style:text-properties fo:font-size="14pt" style:font-size-asian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weight="normal" style:font-weight-asian="normal"/>
    </style:style>
    <style:style style:name="T6" style:family="text">
      <style:text-properties style:font-weight-complex="normal"/>
    </style:style>
    <style:style style:name="T7" style:family="text">
      <style:text-properties fo:font-weight="bold" style:font-weight-asian="bold"/>
    </style:style>
    <style:style style:name="T8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draw:frame draw:style-name="fr1" draw:name="Графический объект1" text:anchor-type="char" svg:x="7.938cm" svg:y="-0.012cm" svg:width="1.573cm" svg:height="2.208cm" draw:z-index="0"><draw:image xlink:href="Pictures/100000000000012A000001B1EF0F7E95.png" xlink:type="simple" xlink:show="embed" xlink:actuate="onLoad"/></draw:frame></text:p>
      <text:p text:style-name="P10"/>
      <text:p text:style-name="P5">АДМИНИСТРАЦИЯ ГОРОДА КЕМЕРОВО</text:p>
      <text:p text:style-name="P4"/>
      <text:p text:style-name="P6"/>
      <text:p text:style-name="P5">ПОСТАНОВЛЕНИЕ</text:p>
      <text:p text:style-name="P6"/>
      <text:p text:style-name="P6"/>
      <text:p text:style-name="P6">от ­­­­­­11.07.2013 № 2131</text:p>
      <text:p text:style-name="P12"/>
      <text:p text:style-name="P12"/>
      <text:p text:style-name="P13"/>
      <text:p text:style-name="P8">О назначении публичных слушаний по вопросу <text:s/>предоставления </text:p>
      <text:p text:style-name="P7"><text:span text:style-name="T1">разрешений </text:span>на<text:span text:style-name="T1"> отклонение от предельных параметров разрешенного строительства, </text:span>реконструкции объектов капитального строительства </text:p>
      <text:p text:style-name="P8"/>
      <text:p text:style-name="P9"/>
      <text:p text:style-name="P14">В соответствии со ст. ст. 38, 40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4">1. Назначить публичные слушания по вопросу предоставления разрешений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p>
      <text:p text:style-name="P19">1.1. <text:s/>Заводский <text:s/>район, <text:s/>кадастровый <text:s/>номер <text:s/>42:24:0101018:336, ул. Кооперативная, 3, <text:span text:style-name="T1">сокращение нормативной удаленности (минимальных <text:s text:c="2"/>отступов) от границы земельного участка с 3 м до 1 м, для строительства здания склада промышленных товаров (заявитель ООО «Торговая компания «Сибавтохимсервис»);</text:span></text:p>
      <text:p text:style-name="P20"><text:span text:style-name="T1">1.2. Заводский район, кадастровый номер 42:24:0101028:792, ул. Авиационная, 65, сокращение нормативной удаленности (минимальных отступов) от границы земельного участка с 3 м до 1 м, </text:span>для строительства индивидуального жилого дома (заявители Т.А. Антонян; З.Д. Геворкян);</text:p>
      <text:p text:style-name="P20"><text:soft-page-break/>1.3. Жилой район Ягуновский, кадастровый номер 42:24:0101062:926, ул. Масальская, 52а, сокращение нормативной удаленности (минимальных отступов) от границы земельного участка с 3 м до 1 м, для строительства индивидуального жилого дома (заявитель М.З. Мелконян).</text:p>
      <text:p text:style-name="P18"><text:span text:style-name="T3">2. Определить форму проведения публичных слушаний – проведение слушаний в органе городского самоуправления.</text:span> <text:span text:style-name="T4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30</text:span><text:span text:style-name="T2">.07.2013</text:span><text:span text:style-name="T4">, время проведения – 14.30.</text:span></text:p>
      <text:p text:style-name="P15"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16">4. Утвердить состав комиссии по проведению публичных слушаний согласно приложению к настоящему постановлению.</text:p>
      <text:p text:style-name="P21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2"><text:span text:style-name="T1">6. Письменные заявления и возражения по вопросу предоставления разрешений </text:span>на<text:span text:style-name="T1"> отклонение от предельных параметров разрешенного строительства, </text:span>реконструкции объектов капитального строительства <text:span text:style-name="T1">следует направлять по адресу: г. Кемерово, ул. Красная, 9, каб. 108 – до 29.07.2013 включительно. </text:span></text:p>
      <text:p text:style-name="P17">7.<text:tab/>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23">8. Контроль за исполнением настоящего постановления возложить на <text:s text:c="5"/>заместителя Главы города, начальника управления городского развития А.В.Калинина.</text:p>
      <text:p text:style-name="P24"/>
      <text:p text:style-name="P24"/>
      <text:p text:style-name="P24"/>
      <text:p text:style-name="P24">Глава города <text:s text:c="90"/>В.К. Ермаков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><text:soft-page-break/></text:p>
      <text:p text:style-name="P24"/>
      <text:p text:style-name="P24"/>
      <text:p text:style-name="P24"/>
      <text:p text:style-name="P24"/>
      <text:p text:style-name="P24"/>
      <text:p text:style-name="P24"/>
      <text:p text:style-name="P1"><text:s text:c="92"/>ПРИЛОЖЕНИЕ </text:p>
      <text:p text:style-name="P1"><text:s text:c="79"/>к постановлению администрации <text:s/></text:p>
      <text:p text:style-name="P1"><text:s text:c="91"/>города Кемерово</text:p>
      <text:p text:style-name="P25"><text:s text:c="17"/>от 11.07.2013 № 2131</text:p>
      <text:p text:style-name="P26"/>
      <text:p text:style-name="P26">СОСТАВ КОМИССИИ</text:p>
      <text:p text:style-name="P27">по проведению публичных слушаний</text:p>
      <text:p text:style-name="P31"/>
      <text:p text:style-name="P31">Председатель комиссии:</text:p>
      <text:p text:style-name="P31">Калинин Андрей Владимирович <text:s text:c="6"/>- заместитель Главы города, </text:p>
      <text:p text:style-name="P31"><text:s text:c="65"/>начальник управления городского <text:s text:c="17"/></text:p>
      <text:p text:style-name="P31"><text:s text:c="65"/>развития администрации </text:p>
      <text:p text:style-name="P31"><text:s text:c="65"/>города Кемерово <text:s text:c="3"/></text:p>
      <text:p text:style-name="P33"/>
      <text:p text:style-name="P31"><text:soft-page-break/>Заместитель председателя:</text:p>
      <text:p text:style-name="P37">Костиков Виктор Сергеевич<text:tab/> - начальник управления </text:p>
      <text:p text:style-name="P37"><text:s text:c="66"/>архитектуры и <text:s/>градостроительства</text:p>
      <text:p text:style-name="P39"><text:s text:c="66"/>администрации города Кемерово <text:s text:c="2"/></text:p>
      <text:p text:style-name="P39">Члены комиссии:</text:p>
      <text:p text:style-name="P34">Барыков Сергей Викторович <text:s text:c="12"/>- первый заместитель начальника <text:s text:c="4"/></text:p>
      <text:p text:style-name="P34"><text:s text:c="65"/>управления архитектуры и </text:p>
      <text:p text:style-name="P34"><text:s text:c="65"/>градостроительства </text:p>
      <text:p text:style-name="P34"><text:s text:c="65"/>администрации города Кемерово <text:s text:c="2"/></text:p>
      <text:p text:style-name="P41"/>
      <text:p text:style-name="P36">Белов Андрей Петрович <text:s text:c="20"/>- начальник управления потребительского <text:s/></text:p>
      <text:p text:style-name="P36"><text:s text:c="65"/>рынка и развития предпринимательства </text:p>
      <text:p text:style-name="P36"><text:s text:c="65"/>администрации города Кемерово </text:p>
      <text:p text:style-name="P42"/>
      <text:p text:style-name="P40"><text:span text:style-name="T5">Кишинский Константин Юрьевич</text:span> <text:s text:c="4"/><text:span text:style-name="T5">- заместитель начальника управления <text:s text:c="11"/></text:span></text:p>
      <text:p text:style-name="P36"><text:s text:c="65"/>архитектуры и градостроительства <text:s/></text:p>
      <text:p text:style-name="P38"><text:span text:style-name="T6"><text:s text:c="65"/></text:span>администрации города Кемерово <text:s text:c="2"/></text:p>
      <text:p text:style-name="P35"><text:s text:c="65"/>по правовым вопросам</text:p>
      <text:p text:style-name="P32"/>
      <text:p text:style-name="P30">Клемешова Наталья Викторовна <text:s text:c="6"/>- заведующий юридическим</text:p>
      <text:p text:style-name="P30"><text:s text:c="65"/>отделом управления</text:p>
      <text:p text:style-name="P31"><text:soft-page-break/><text:s text:c="65"/>архитектуры и градостроительства <text:s/></text:p>
      <text:p text:style-name="P31"><text:s text:c="65"/>администрации города Кемерово <text:s text:c="2"/></text:p>
      <text:p text:style-name="P33"/>
      <text:p text:style-name="P31">Однорал Роман Алексеевич <text:s text:c="14"/>- и.о. заместителя Главы города </text:p>
      <text:p text:style-name="P31"><text:s text:c="65"/>по <text:s/>вопросам жизнеобеспечения </text:p>
      <text:p text:style-name="P31"><text:s text:c="65"/>городского хозяйства</text:p>
      <text:p text:style-name="P31"><text:s text:c="65"/>администрации города Кемерово</text:p>
      <text:p text:style-name="P31"><text:s/></text:p>
      <text:p text:style-name="P31">Рябинин Алексей Владимирович <text:s text:c="6"/>- заместитель начальника управления <text:s/></text:p>
      <text:p text:style-name="P35"><text:span text:style-name="T7"><text:s text:c="65"/></text:span>архитектуры и градостроительства <text:s text:c="3"/></text:p>
      <text:p text:style-name="P34"><text:span text:style-name="T8"><text:s text:c="65"/></text:span>администрации города Кемерово <text:s text:c="2"/><text:span text:style-name="T8"><text:s text:c="10"/></text:span><text:s text:c="64"/></text:p>
      <text:p text:style-name="P30">Сергеев Владимир Гаврилович <text:s text:c="8"/>- <text:s/>заместитель Главы города, </text:p>
      <text:p text:style-name="P30"><text:s text:c="65"/>начальник территориального </text:p>
      <text:p text:style-name="P30"><text:s text:c="65"/>управления Заводского района </text:p>
      <text:p text:style-name="P30"><text:s text:c="65"/>администрации города <text:s/></text:p>
      <text:p text:style-name="P30"/>
      <text:p text:style-name="P31">Ткачев Максим Дмитриевич <text:s text:c="12"/>- <text:span text:style-name="T8">председатель </text:span>юридического комитета </text:p>
      <text:p text:style-name="P31"><text:s text:c="64"/>администрации города Кемерово</text:p>
      <text:p text:style-name="P30"/>
      <text:p text:style-name="P30">Яковлев Алексей Сергеевич <text:s text:c="14"/>- заместитель Главы города, <text:s text:c="6"/></text:p>
      <text:p text:style-name="P30"><text:s text:c="66"/>начальник территориального </text:p>
      <text:p text:style-name="P30"><text:soft-page-break/><text:s text:c="66"/>управления жилых районов Ягуновский,</text:p>
      <text:p text:style-name="P30"><text:s text:c="66"/>Пионер администрации города Кемерово</text:p>
      <text:p text:style-name="P30"/>
      <text:p text:style-name="P30">Секретарь комиссии:</text:p>
      <text:p text:style-name="P28">Гнедина Мария Александровна <text:s text:c="9"/>- консультант-советник </text:p>
      <text:p text:style-name="P28"><text:s text:c="66"/>юридического отдела </text:p>
      <text:p text:style-name="P29"><text:s text:c="66"/>управления архитектуры и <text:s text:c="6"/></text:p>
      <text:p text:style-name="P29"><text:s text:c="66"/>градостроительства</text:p>
      <text:p text:style-name="P3"><text:s text:c="51"/>администрации города Кемерово</text:p>
      <text:p text:style-name="P2"><text:s/></text:p>
      <text:p text:style-name="P2"/>
      <text:p text:style-name="P2"/>
      <text:p text:style-name="P2">Начальник управления делами<text:tab/><text:tab/><text:tab/> <text:s text:c="22"/>В.И. Вылегжанина</text:p>
      <text:p text:style-name="P2"/>
      <text:p text:style-name="P1"><text:s text:c="91"/></text:p>
      <text:p text:style-name="P31"/>
      <text:p text:style-name="P1"/>
      <text:p text:style-name="P1"/>
      <text:p text:style-name="P1"/>
      <text:p text:style-name="P1"/>
      <text:p text:style-name="P1"/>
      <text:p text:style-name="P1"><text:soft-page-break/><text:s text:c="5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fo:font-style="normal" fo:font-weight="normal" style:font-name-asian="Courier New" style:font-size-asian="10pt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bold" style:font-name-asian="Arial" style:font-size-asian="10pt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start-value="3">
        <style:list-level-properties text:list-level-position-and-space-mode="label-alignment">
          <style:list-level-label-alignment text:label-followed-by="listtab" text:list-tab-stop-position="1.887cm" fo:text-indent="-0.635cm" fo:margin-left="1.8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2-09-25T08:59:00</meta:creation-date>
    <dc:creator>durmanova</dc:creator>
    <dc:date>2013-07-16T17:23:00</dc:date>
    <meta:print-date>2013-07-01T10:21:00</meta:print-date>
    <meta:editing-cycles>94</meta:editing-cycles>
    <meta:editing-duration>PT11H31M</meta:editing-duration>
    <meta:document-statistic meta:table-count="0" meta:image-count="1" meta:object-count="0" meta:page-count="7" meta:paragraph-count="77" meta:word-count="590" meta:character-count="7836" meta:non-whitespace-character-count="4403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