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line-height="150%" fo:text-align="center" style:justify-single-word="false"/>
      <style:text-properties fo:font-size="16pt" style:font-size-asian="16pt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style:font-size-asian="16pt" style:font-size-complex="16pt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style:text-autospace="none"/>
      <style:text-properties fo:font-size="14pt" style:font-size-asian="14pt" style:font-size-complex="14pt"/>
    </style:style>
    <style:style style:name="P9" style:family="paragraph" style:parent-style-name="Standard">
      <style:paragraph-properties style:text-autospace="none"/>
    </style:style>
    <style:style style:name="P10" style:family="paragraph" style:parent-style-name="Standard">
      <style:text-properties fo:color="#000000" fo:font-size="14pt" style:font-size-asian="14pt" style:font-size-complex="14pt"/>
    </style:style>
    <style:style style:name="P11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15" style:family="paragraph" style:parent-style-name="Standard">
      <style:paragraph-properties fo:text-align="justify" style:justify-single-word="false"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-0.318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.009cm" fo:margin-right="-0.318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9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1" style:family="paragraph" style:parent-style-name="Standard">
      <style:paragraph-properties fo:margin-left="0cm" fo:margin-right="-0.25cm" fo:orphans="0" fo:widows="0" fo:text-indent="0cm" style:auto-text-indent="false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 style:font-size-complex="14pt"/>
    </style:style>
    <style:style style:name="P22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3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4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5" style:family="paragraph" style:parent-style-name="Standard">
      <style:paragraph-properties fo:margin-left="0cm" fo:margin-right="-0.501cm" fo:orphans="0" fo:widows="0" fo:text-indent="0cm" style:auto-text-indent="false"/>
      <style:text-properties fo:font-size="14pt" style:font-size-asian="14pt" style:font-size-complex="14pt"/>
    </style:style>
    <style:style style:name="P26" style:family="paragraph" style:parent-style-name="Body_20_Text_20_Indent_20_2">
      <style:paragraph-properties fo:margin-left="0cm" fo:margin-right="0cm" fo:text-align="center" style:justify-single-word="false" fo:orphans="2" fo:widows="2" fo:text-indent="0cm" style:auto-text-indent="false"/>
      <style:text-properties style:font-size-complex="14pt"/>
    </style:style>
    <style:style style:name="P27" style:family="paragraph" style:parent-style-name="Body_20_Text_20_Indent_20_2">
      <style:paragraph-properties fo:margin-left="0cm" fo:margin-right="-0.318cm" fo:orphans="2" fo:widows="2" fo:text-indent="0cm" style:auto-text-indent="false"/>
      <style:text-properties style:font-size-complex="14pt"/>
    </style:style>
    <style:style style:name="P28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style:font-size-complex="14pt"/>
    </style:style>
    <style:style style:name="T2" style:family="text">
      <style:text-properties fo:color="#000000" style:font-size-complex="14pt"/>
    </style:style>
    <style:style style:name="T3" style:family="text">
      <style:text-properties fo:letter-spacing="-0.007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Графический объект1" text:anchor-type="char" svg:x="7.938cm" svg:y="0.318cm" svg:width="1.582cm" svg:height="2.217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2"/>
      <text:p text:style-name="P1">ПОСТАНОВЛЕНИЕ</text:p>
      <text:p text:style-name="P3"/>
      <text:p text:style-name="P6">от 06.08.2013 <text:s/>№ 2400</text:p>
      <text:p text:style-name="P5"/>
      <text:p text:style-name="P7">О назначении публичных слушаний по проекту решения</text:p>
      <text:p text:style-name="P7">Кемеровского городского Совета народных депутатов</text:p>
      <text:p text:style-name="P7">«О внесении изменений в постановление Кемеровского городского </text:p>
      <text:p text:style-name="P7">Совета народных депутатов от 24.11.2006 № 75</text:p>
      <text:p text:style-name="P7">«Об утверждении Правил землепользования и застройки в городе Кемерово»</text:p>
      <text:p text:style-name="P26"/>
      <text:p text:style-name="P26"/>
      <text:p text:style-name="P12">В соответствии со ст. ст. 30-33 Градостроительного кодекса РФ, ст.ст. 6, 7 Правил землепользования и застройки в городе Кемерово, утвержденных постановлением Кемеровского городского Совета народных депутатов от 24.11.2006 №75, постановлением Кемеровского городского Совета народных депутатов от 28.10.2005 №276 "О порядке организации и проведения публичных слушаний в городе Кемерово", Положением о комиссии по подготовке Правил землепользования и застройки города Кемерово, утвержденного распоряжением Главы города от 11.05.2006 №1810:</text:p>
      <text:p text:style-name="P12">1. Назначить публичные слушания по проекту решения Кемеровского городского Совета народных депутатов «О внесении изменений в постановление Кемеровского городского Совета народных депутатов от 24.11.2006 №75 «Об утверждении Правил землепользования и застройки в городе Кемерово».</text:p>
      <text:p text:style-name="P12">2. Установить срок проведения публичных слушаний с момента оповещения жителей города до дня опубликования заключения о результатах публичных слушаний – два месяца со дня опубликования настоящего постановления. Определить форму проведения публичных слушаний - проведение слушаний в органе городского самоуправления. Место проведения слушаний – большой зал администрации города Кемерово (г. Кемерово, просп.Советский, 54), дата проведения - 27.09.2013, время проведения - 10.30.</text:p>
      <text:p text:style-name="P13"><text:span text:style-name="T1">3</text:span>. <text:span text:style-name="T2">Комиссии по подготовке Правил землепользования и застройки города Кемерово (А.В.Калинин) в составе согласно приложению к настоящему постановлению организовать проведение публичных слушаний в соответствии с </text:span><text:span text:style-name="T1">постановлением Кемеровского городского Совета народных депутатов от </text:span><text:soft-page-break/><text:span text:style-name="T1">28.10.2005 №276 «О порядке организации и проведения публичных слушаний в городе Кемерово».</text:span></text:p>
      <text:p text:style-name="P14">4. Предложения по проекту решения Кемеровского городского Совета народных депутатов «О внесении изменений в постановление Кемеровского городского Совета народных депутатов от 24.11.2006 №75 «Об утверждении Правил землепользования и застройки в городе Кемерово», а также извещения жителей города о желании принять участие в публичных слушаниях и выступить на них следует направлять в письменном виде по адресу: 650000, <text:s text:c="8"/>г. Кемерово, ул. Красная, 9, каб. 108 – до 25.09.2013 включительно. </text:p>
      <text:p text:style-name="P14">5. Комитету по работе со средствами массовой информации (Е.А.Дубкова) опубликовать настоящее постановление и проект решения Кемеровского городского Совета народных депутатов «О внесении изменений в постановление Кемеровского городского Совета народных депутатов от 24.11.2006 №75 «Об утверждении Правил землепользования и застройки в городе Кемерово» с приложением в городской газете «Кемерово» и разместить на официальном сайте администрации города Кемерово в сети Интернет.</text:p>
      <text:p text:style-name="P14">6. <text:s text:c="3"/>Настоящее постановление вступает в силу после его опубликования.</text:p>
      <text:p text:style-name="P14">7. <text:s/>Контроль за исполнением настоящего постановления возложить на заместителя Главы города, начальника управления городского развития А.В.Калинина.</text:p>
      <text:p text:style-name="P27"/>
      <text:p text:style-name="P17"/>
      <text:p text:style-name="P18"/>
      <text:p text:style-name="P21">Глава города<text:span text:style-name="T3"> <text:s text:c="99"/>В.К.Ермаков</text:span></text:p>
      <text:p text:style-name="P22"/>
      <text:p text:style-name="P22"/>
      <text:p text:style-name="P15"/>
      <text:p text:style-name="P15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0"/>
      <text:p text:style-name="P10"/>
      <text:p text:style-name="P10"/>
      <text:p text:style-name="P4"><text:soft-page-break/><text:s text:c="89"/>ПРИЛОЖЕНИЕ <text:s text:c="211"/></text:p>
      <text:p text:style-name="P4"><text:s text:c="78"/>к постановлению администрации <text:s/></text:p>
      <text:p text:style-name="P23"><text:s/>города Кемерово</text:p>
      <text:p text:style-name="P24"><text:s text:c="18"/>от 06.08.2013 № 2400</text:p>
      <text:p text:style-name="P20"/>
      <text:p text:style-name="P20">СОСТАВ </text:p>
      <text:p text:style-name="P19">комиссии по проведению публичных слушаний</text:p>
      <text:p text:style-name="P23"/>
      <text:p text:style-name="P28"/>
      <text:p text:style-name="P8">Председатель комиссии:</text:p>
      <text:p text:style-name="P8">Калинин Андрей Владимирович <text:s text:c="8"/>- заместитель Главы города, начальник</text:p>
      <text:p text:style-name="P8"><text:s text:c="65"/>управления городского развития</text:p>
      <text:p text:style-name="P8"><text:s text:c="65"/>администрации города Кемерово</text:p>
      <text:p text:style-name="P8"/>
      <text:p text:style-name="P8">Заместитель председателя:</text:p>
      <text:p text:style-name="P8">Костиков Виктор Сергеевич <text:s text:c="17"/>- начальник управления</text:p>
      <text:p text:style-name="P8"><text:s text:c="67"/>архитектуры и градостроительства</text:p>
      <text:p text:style-name="P8"><text:s text:c="67"/>администрации города Кемерово</text:p>
      <text:p text:style-name="P8"/>
      <text:p text:style-name="P8">Члены комиссии:</text:p>
      <text:p text:style-name="P8">Барыков Сергей Викторович <text:s text:c="17"/>- первый заместитель начальника</text:p>
      <text:p text:style-name="P8"><text:s text:c="67"/>управления архитектуры и</text:p>
      <text:p text:style-name="P8"><text:s text:c="67"/>градостроительства администрации</text:p>
      <text:p text:style-name="P8"><text:s text:c="67"/>города Кемерово</text:p>
      <text:p text:style-name="P8"/>
      <text:p text:style-name="P8">Рябинин Алексей Владимирович <text:s text:c="10"/>- заместитель начальника управления</text:p>
      <text:p text:style-name="P8"><text:s text:c="67"/>архитектуры и градостроительства</text:p>
      <text:p text:style-name="P8"><text:s text:c="67"/>администрации города Кемерово</text:p>
      <text:p text:style-name="P8"/>
      <text:p text:style-name="P8">Кишинский Константин Юрьевич <text:s text:c="8"/>- заместитель начальника управления</text:p>
      <text:p text:style-name="P8"><text:s text:c="67"/>архитектуры и градостроительства</text:p>
      <text:p text:style-name="P8"><text:s text:c="67"/>администрации города Кемерово</text:p>
      <text:p text:style-name="P8"><text:s text:c="68"/>по правовым вопросам</text:p>
      <text:p text:style-name="P8"/>
      <text:p text:style-name="P8">Клемешова Наталья Викторовна <text:s text:c="9"/>- заведующий юридическим отделом</text:p>
      <text:p text:style-name="P8"><text:s text:c="66"/>управления архитектуры и</text:p>
      <text:p text:style-name="P8"><text:s text:c="67"/>градостроительства администрации</text:p>
      <text:p text:style-name="P8"><text:s text:c="67"/>города Кемерово</text:p>
      <text:p text:style-name="P8"/>
      <text:p text:style-name="P8">Корчуганов Виктор Петрович <text:s text:c="14"/>- член Совета по поддержке и развитию</text:p>
      <text:p text:style-name="P8"><text:s text:c="67"/>малого предпринимательства</text:p>
      <text:p text:style-name="P8"><text:s text:c="67"/>при Главе города </text:p>
      <text:p text:style-name="P8"><text:s text:c="67"/>(по согласованию)</text:p>
      <text:p text:style-name="P9"/>
      <text:p text:style-name="P8">Петров Петр Федорович <text:s text:c="24"/>- начальник Отдела надзорной</text:p>
      <text:p text:style-name="P8"><text:s text:c="67"/>деятельности города Кемерово </text:p>
      <text:p text:style-name="P8"><text:s text:c="67"/>(по согласованию)</text:p>
      <text:p text:style-name="P8"><text:soft-page-break/></text:p>
      <text:p text:style-name="P9"/>
      <text:p text:style-name="P8">Ражев Олег Геннадьевич <text:s text:c="22"/>- главный архитектор ООО «Коллега»</text:p>
      <text:p text:style-name="P8"><text:s text:c="67"/>(по согласованию)</text:p>
      <text:p text:style-name="P8"/>
      <text:p text:style-name="P8">Ткачев Максим Дмитриевич <text:s text:c="15"/>- председатель юридического комитета</text:p>
      <text:p text:style-name="P8"><text:s text:c="67"/>администрации города Кемерово</text:p>
      <text:p text:style-name="P8"/>
      <text:p text:style-name="P8">Секретарь комиссии:</text:p>
      <text:p text:style-name="P8">Гнедина Мария Александровна <text:s text:c="9"/>- консультант-советник юридического</text:p>
      <text:p text:style-name="P8"><text:s text:c="65"/>отдела управления архитектуры и</text:p>
      <text:p text:style-name="P8"><text:s text:c="65"/>градостроительства</text:p>
      <text:p text:style-name="P8"><text:s text:c="65"/>администрации города Кемерово.</text:p>
      <text:p text:style-name="P25"/>
      <text:p text:style-name="P25"/>
      <text:p text:style-name="P25"/>
      <text:p text:style-name="P25"/>
      <text:p text:style-name="P25">Начальник управления делами<text:tab/><text:tab/><text:tab/> <text:s text:c="22"/>В.И. Вылегжанина</text:p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Title" style:family="paragraph">
      <style:paragraph-properties fo:orphans="0" fo:widows="0" fo:hyphenation-ladder-count="no-limit" style:text-autospace="none"/>
      <style:text-properties style:use-window-font-color="true" style:font-name="Times New Roman" fo:font-size="12pt" fo:language="ru" fo:country="RU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 fo:hyphenate="false" fo:hyphenation-remain-char-count="2" fo:hyphenation-push-char-count="2"/>
    </style:style>
    <style:style style:name="ConsPlusCell" style:family="paragraph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Основной_20_шрифт_20_абзаца1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1.339cm" fo:margin-left="2.223cm" fo:margin-right="1.95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10T17:17:00</meta:creation-date>
    <dc:creator>uaig-koa</dc:creator>
    <dc:date>2013-08-07T10:47:00</dc:date>
    <meta:print-date>2013-07-20T18:45:00</meta:print-date>
    <meta:editing-cycles>3</meta:editing-cycles>
    <meta:editing-duration>PT4M</meta:editing-duration>
    <meta:document-statistic meta:table-count="0" meta:image-count="1" meta:object-count="0" meta:page-count="4" meta:paragraph-count="64" meta:word-count="576" meta:character-count="7083" meta:non-whitespace-character-count="421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