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7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8" style:family="paragraph" style:parent-style-name="Standard">
      <style:paragraph-properties fo:margin-left="0cm" fo:margin-right="0.026cm" fo:text-align="justify" style:justify-single-word="false" fo:text-indent="1.323cm" style:auto-text-indent="false"/>
    </style:style>
    <style:style style:name="P9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color="#000000" fo:font-size="14pt" style:font-size-asian="14pt" style:font-size-complex="14pt"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 fo:background-color="#ffffff">
        <style:background-image/>
      </style:paragraph-properties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0cm" fo:text-align="justify" style:justify-single-word="false" fo:text-indent="1.349cm" style:auto-text-indent="false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1.349cm" style:auto-text-indent="false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1.349cm" style:auto-text-indent="false"/>
      <style:text-properties fo:color="#000000"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P15" style:family="paragraph" style:parent-style-name="Standard">
      <style:paragraph-properties fo:margin-left="5.964cm" fo:margin-right="-0.295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6" style:family="paragraph" style:parent-style-name="Standard">
      <style:paragraph-properties fo:margin-left="5.964cm" fo:margin-right="-0.318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7" style:family="paragraph" style:parent-style-name="ConsNormal">
      <style:paragraph-properties fo:margin-left="0cm" fo:margin-right="-0.318cm" fo:text-align="justify" style:justify-single-word="false" fo:orphans="0" fo:widows="0" fo:hyphenation-ladder-count="no-limit" fo:text-indent="0cm" style:auto-text-indent="false"/>
      <style:text-properties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name="Times New Roman" fo:font-size="14pt" style:font-size-asian="14pt" style:font-name-complex="Times New Roman" style:font-size-complex="14pt"/>
    </style:style>
    <style:style style:name="T4" style:family="text">
      <style:text-properties style:font-name="Times New Roman" fo:font-size="14pt" style:font-size-asian="14pt" style:language-asian="ru" style:country-asian="RU" style:font-name-complex="Times New Roman" style:font-size-complex="14pt"/>
    </style:style>
    <style:style style:name="T5" style:family="text">
      <style:text-properties fo:color="#000000" fo:font-size="14pt" style:font-size-asian="14pt" style:font-size-complex="14pt"/>
    </style:style>
    <style:style style:name="T6" style:family="text">
      <style:text-properties fo:color="#000000" fo:font-size="14pt" fo:letter-spacing="-0.026cm" style:font-size-asian="14pt" style:font-size-complex="14pt"/>
    </style:style>
    <style:style style:name="T7" style:family="text">
      <style:text-properties fo:color="#000000" fo:font-size="14pt" fo:letter-spacing="0.012cm" style:font-size-asian="14pt" style:font-size-complex="14pt"/>
    </style:style>
    <style:style style:name="T8" style:family="text">
      <style:text-properties fo:color="#000000" fo:font-size="14pt" fo:letter-spacing="0.004cm" style:font-size-asian="14pt" style:font-size-complex="14pt"/>
    </style:style>
    <style:style style:name="T9" style:family="text">
      <style:text-properties fo:color="#000000" fo:font-size="14pt" fo:letter-spacing="-0.002cm" style:font-size-asian="14pt" style:font-size-complex="14pt"/>
    </style:style>
    <style:style style:name="T10" style:family="text">
      <style:text-properties fo:color="#000000" style:font-name="Times New Roman" fo:font-size="14pt" style:font-size-asian="14pt" style:font-name-complex="Times New Roman" style:font-size-complex="14pt"/>
    </style:style>
    <style:style style:name="T11" style:family="text"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Графический объект1" text:anchor-type="char" svg:x="7.938cm" svg:y="0.318cm" svg:width="1.549cm" svg:height="2.184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2">ПОСТАНОВЛЕНИЕ</text:p>
      <text:p text:style-name="P4">от 25.10.2013 № 3259</text:p>
      <text:p text:style-name="P6"/>
      <text:p text:style-name="P6">Об утверждении проекта межевания территории</text:p>
      <text:p text:style-name="P6">микрорайона №2 Заводского района города Кемерово <text:s text:c="5"/></text:p>
      <text:p text:style-name="P5"/>
      <text:p text:style-name="P6"/>
      <text:p text:style-name="P8"><text:span text:style-name="T2">В соответствии со ст. 46 Градостроительного кодекса Российской Федерации, постановлением администрации города Кемерово от 28.08.2013 №2673</text:span><text:span text:style-name="T3"> «О назначении публичных слушаний по </text:span><text:span text:style-name="T1">проекту межевания территории микрорайона </text:span><text:span text:style-name="T3">№ 2 Заводского района города Кемерово», </text:span><text:span text:style-name="T2">с учетом результатов публичных слушаний</text:span></text:p>
      <text:p text:style-name="P9"><text:span text:style-name="T5">1. Утвердить проект межевания </text:span><text:span text:style-name="T10">территории микрорайона №2 Заводского района города Кемерово</text:span><text:span text:style-name="T5">, категория земель - земли населенных пунктов.</text:span></text:p>
      <text:p text:style-name="P14">2. Изменить вид разрешенного использования следующих земельных участков в составе проекта межевания территории микрорайона №2 Заводского района города Кемерово:</text:p>
      <text:p text:style-name="P13"><text:span text:style-name="T10">2.1. Разрешенное использование земельного участка с кадастровым номером </text:span><text:span text:style-name="T11">42:24:0101030:313, расположенного северо-восточнее дома №12 по ул. Базовая,</text:span><text:span text:style-name="T10"> изменить с «п</text:span><text:span text:style-name="T11">од прилегающей территорией (проезд)</text:span><text:span text:style-name="T10">» <text:s/>на «</text:span><text:span text:style-name="T11">проезд</text:span><text:span text:style-name="T10">».</text:span></text:p>
      <text:p text:style-name="P13"><text:span text:style-name="T10">2.2. Разрешенное использование земельного участка с кадастровым номером </text:span><text:span text:style-name="T11">42:24:0101030:18</text:span><text:span text:style-name="T10"> по ул. <text:s/></text:span><text:span text:style-name="T11">Базовая, 14</text:span><text:span text:style-name="T10">, изменить с «п</text:span><text:span text:style-name="T11">од объекты торговли</text:span><text:span text:style-name="T10">» <text:s/>на «</text:span><text:span text:style-name="T11">многоэтажная многоквартирная жилая застройка</text:span><text:span text:style-name="T10">».</text:span></text:p>
      <text:p text:style-name="P13"><text:span text:style-name="T10">2.3. Разрешенное использование земельного участка с кадастровым номером </text:span><text:span text:style-name="T11">42:24:0101030:404 </text:span><text:span text:style-name="T10">по </text:span><text:span text:style-name="T11">ул. Базовая, 12</text:span><text:span text:style-name="T10">, изменить с «п</text:span><text:span text:style-name="T11">од жилую застройку многоэтажную</text:span><text:span text:style-name="T10">» <text:s/>на «</text:span><text:span text:style-name="T11">многоэтажная многоквартирная жилая застройка</text:span><text:span text:style-name="T10">».</text:span></text:p>
      <text:p text:style-name="P13"><text:span text:style-name="T10">2.4. Разрешенное использование земельного участка с кадастровым номером </text:span><text:span text:style-name="T11">42:24:0101030:679 по ул. Космическая, 1б</text:span><text:span text:style-name="T10">, изменить с «з</text:span><text:span text:style-name="T11">анятого комплексом зданий поликлиники</text:span><text:span text:style-name="T10">» <text:s/>на «</text:span><text:span text:style-name="T11">объекты здравоохранения</text:span><text:span text:style-name="T10">».</text:span></text:p>
      <text:p text:style-name="P13"><text:span text:style-name="T10">2.5. Разрешенное использование земельного участка с кадастровым номером </text:span><text:span text:style-name="T11">42:24:0101030:601 по ул. Космическая, 1</text:span><text:span text:style-name="T10">, изменить с «п</text:span><text:span text:style-name="T11">од аптеку</text:span><text:span text:style-name="T10">» <text:s/>на «</text:span><text:span text:style-name="T11">многоэтажная многоквартирная жилая застройка</text:span><text:span text:style-name="T10">».</text:span></text:p>
      <text:p text:style-name="P13"><text:span text:style-name="T10">2.6. Разрешенное использование земельного участка с кадастровым номером </text:span><text:span text:style-name="T11">42:24:0101030:612 по </text:span><text:span text:style-name="T10"><text:s/></text:span><text:span text:style-name="T11">ул. Космическая, 3б</text:span><text:span text:style-name="T10">, изменить с «з</text:span><text:span text:style-name="T11">анятого </text:span><text:soft-page-break/><text:span text:style-name="T11">комплексом зданий и сооружений детского сада</text:span><text:span text:style-name="T10">» <text:s/>на «</text:span><text:span text:style-name="T11">объекты образования</text:span><text:span text:style-name="T10">».</text:span></text:p>
      <text:p text:style-name="P13"><text:span text:style-name="T10">2.7. Разрешенное использование земельного участка с кадастровым номером </text:span><text:span text:style-name="T11">42:24:0101030:485 по</text:span><text:span text:style-name="T10"> </text:span><text:span text:style-name="T11">ул. Патриотов, 8</text:span><text:span text:style-name="T10">, изменить с «</text:span><text:span text:style-name="T11">занятый жилым зданием со встроенными объектами обслуживания</text:span><text:span text:style-name="T10">» <text:s/>на «</text:span><text:span text:style-name="T11">многоэтажная многоквартирная жилая застройка</text:span><text:span text:style-name="T10">».</text:span></text:p>
      <text:p text:style-name="P13"><text:span text:style-name="T10">2.8. Разрешенное использование земельного участка с кадастровым номером </text:span><text:span text:style-name="T11">42:24:0101030:235, расположенного</text:span><text:span text:style-name="T10"> </text:span><text:span text:style-name="T11">восточнее жилого дома № 4 по ул. Патриотов</text:span><text:span text:style-name="T10">, изменить с «з</text:span><text:span text:style-name="T11">емли жилой застройки</text:span><text:span text:style-name="T10">» <text:s/>на «</text:span><text:span text:style-name="T11">объекты энергетики (ТП-197)</text:span><text:span text:style-name="T10">».</text:span></text:p>
      <text:p text:style-name="P12"><text:span text:style-name="T3">2.9. Разрешенное использование земельного участка с кадастровым номером </text:span><text:span text:style-name="T4">42:24:0101030:228, расположенного юго-западнее жилого дома № 5 по ул. Космическая</text:span><text:span text:style-name="T3">, изменить с «з</text:span><text:span text:style-name="T4">емли жилой застройки</text:span><text:span text:style-name="T3">» <text:s/>на «</text:span><text:span text:style-name="T4">объекты энергетики<text:line-break/>(ТП-169)</text:span><text:span text:style-name="T3">».</text:span></text:p>
      <text:p text:style-name="P12"><text:span text:style-name="T3">2.10. Разрешенное использование земельного участка с кадастровым номером </text:span><text:span text:style-name="T4">42:24:0101030:229, расположенного западнее жилого дома №1а по ул. Космическая</text:span><text:span text:style-name="T3">, изменить с «з</text:span><text:span text:style-name="T4">емли жилой застройки</text:span><text:span text:style-name="T3">» <text:s/>на «</text:span><text:span text:style-name="T4">объекты энергетики<text:line-break/>(ТП-196)</text:span><text:span text:style-name="T3">».</text:span></text:p>
      <text:p text:style-name="P10">3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 со схемой проекта межевания, перечнем земельных участков, входящих в проект межевания территории микрорайона №2 Заводского района города Кемерово, согласно приложению к настоящему постановлению.</text:p>
      <text:p text:style-name="P11"><text:span text:style-name="T6">4. </text:span><text:span text:style-name="T7">Контроль за <text:s/>исполнением данного постановления <text:s/>возложить <text:s/>на<text:line-break/></text:span><text:span text:style-name="T8">заместителя Главы города, начальника управления городского развития А.В.Калинина</text:span><text:span text:style-name="T9">.</text:span></text:p>
      <text:p text:style-name="P15"/>
      <text:p text:style-name="P16"/>
      <text:p text:style-name="P16"/>
      <text:p text:style-name="P17">И.о. Главы города <text:tab/><text:tab/><text:tab/><text:tab/><text:tab/> <text:s text:c="42"/>В.К. Зуб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_gma</dc:creator>
    <dc:date>2012-05-26T10:32:00</dc:date>
    <meta:print-date>2013-10-16T15:54:00</meta:print-date>
    <meta:editing-cycles>38</meta:editing-cycles>
    <meta:editing-duration>PT1H32M</meta:editing-duration>
    <meta:document-statistic meta:table-count="0" meta:image-count="1" meta:object-count="0" meta:page-count="2" meta:paragraph-count="21" meta:word-count="408" meta:character-count="3476" meta:non-whitespace-character-count="3018"/>
    <meta:generator>LibreOffice/4.1.2.3$Windows_x86 LibreOffice_project/40b2d7fde7e8d2d7bc5a449dc65df4d08a7dd38</meta:generator>
  </office:meta>
</office:document-meta>
</file>