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ConsNormal">
      <style:paragraph-properties fo:margin-left="0cm" fo:margin-right="-0.318cm" fo:text-align="justify" style:justify-single-word="false" fo:orphans="0" fo:widows="0" fo:hyphenation-ladder-count="no-limit" fo:text-indent="0cm" style:auto-text-indent="false"/>
      <style:text-properties style:font-name="Times New Roman" fo:font-size="14pt" style:font-size-asian="14pt" style:font-name-complex="Times New Roman" style:font-size-complex="14pt" fo:hyphenate="false" fo:hyphenation-remain-char-count="2" fo:hyphenation-push-char-count="2"/>
    </style:style>
    <style:style style:name="P2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</style:style>
    <style:style style:name="P3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paragraph-properties fo:line-height="200%" fo:text-align="center" style:justify-single-word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line-height="200%" fo:text-align="center" style:justify-single-wor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8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9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ru" fo:country="RU" style:font-size-asian="14pt" style:language-asian="ru" style:country-asian="RU" style:font-size-complex="14pt"/>
    </style:style>
    <style:style style:name="P10" style:family="paragraph" style:parent-style-name="Standard">
      <style:paragraph-properties fo:margin-left="0cm" fo:margin-right="0.026cm" fo:text-align="justify" style:justify-single-word="false" fo:text-indent="1.323cm" style:auto-text-indent="false"/>
    </style:style>
    <style:style style:name="P11" style:family="paragraph" style:parent-style-name="Standard">
      <style:paragraph-properties fo:margin-left="0cm" fo:margin-right="0.026cm" fo:text-align="justify" style:justify-single-word="false" fo:orphans="0" fo:widows="0" fo:hyphenation-ladder-count="no-limit" fo:text-indent="1.323cm" style:auto-text-indent="false"/>
      <style:text-properties fo:hyphenate="false" fo:hyphenation-remain-char-count="2" fo:hyphenation-push-char-count="2"/>
    </style:style>
    <style:style style:name="P12" style:family="paragraph" style:parent-style-name="Standard">
      <style:paragraph-properties fo:margin-left="0cm" fo:margin-right="0.026cm" fo:text-align="justify" style:justify-single-word="false" fo:orphans="0" fo:widows="0" fo:hyphenation-ladder-count="no-limit" fo:text-indent="1.323cm" style:auto-text-indent="false"/>
      <style:text-properties fo:color="#000000" style:font-name="Times New Roman" fo:font-size="14pt" style:font-size-asian="14pt" style:font-name-complex="Times New Roman" style:font-size-complex="14pt" fo:hyphenate="false" fo:hyphenation-remain-char-count="2" fo:hyphenation-push-char-count="2"/>
    </style:style>
    <style:style style:name="P13" style:family="paragraph" style:parent-style-name="Standard">
      <style:paragraph-properties fo:margin-left="0cm" fo:margin-right="0.026cm" fo:text-align="justify" style:justify-single-word="false" fo:orphans="0" fo:widows="0" fo:hyphenation-ladder-count="no-limit" fo:text-indent="1.323cm" style:auto-text-indent="false" fo:background-color="#ffffff">
        <style:background-image/>
      </style:paragraph-properties>
      <style:text-properties fo:hyphenate="false" fo:hyphenation-remain-char-count="2" fo:hyphenation-push-char-count="2"/>
    </style:style>
    <style:style style:name="P14" style:family="paragraph" style:parent-style-name="Standard">
      <style:paragraph-properties fo:margin-left="5.964cm" fo:margin-right="-0.295cm" fo:orphans="0" fo:widows="0" fo:hyphenation-ladder-count="no-limit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15" style:family="paragraph" style:parent-style-name="Standard">
      <style:paragraph-properties fo:margin-left="5.964cm" fo:margin-right="-0.318cm" fo:orphans="0" fo:widows="0" fo:hyphenation-ladder-count="no-limit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style:font-name="Times New Roman" fo:font-size="14pt" style:font-size-asian="14pt" style:font-name-complex="Times New Roman" style:font-size-complex="14pt"/>
    </style:style>
    <style:style style:name="T4" style:family="text">
      <style:text-properties fo:color="#000000" fo:font-size="14pt" style:font-size-asian="14pt" style:font-size-complex="14pt"/>
    </style:style>
    <style:style style:name="T5" style:family="text">
      <style:text-properties fo:color="#000000" fo:font-size="14pt" fo:letter-spacing="-0.026cm" style:font-size-asian="14pt" style:font-size-complex="14pt"/>
    </style:style>
    <style:style style:name="T6" style:family="text">
      <style:text-properties fo:color="#000000" fo:font-size="14pt" fo:letter-spacing="0.012cm" style:font-size-asian="14pt" style:font-size-complex="14pt"/>
    </style:style>
    <style:style style:name="T7" style:family="text">
      <style:text-properties fo:color="#000000" fo:font-size="14pt" fo:letter-spacing="0.004cm" style:font-size-asian="14pt" style:font-size-complex="14pt"/>
    </style:style>
    <style:style style:name="T8" style:family="text">
      <style:text-properties fo:color="#000000" fo:font-size="14pt" fo:letter-spacing="-0.002cm" style:font-size-asian="14pt" style:font-size-complex="14pt"/>
    </style:style>
    <style:style style:name="T9" style:family="text">
      <style:text-properties fo:color="#000000" style:font-name="Times New Roman" fo:font-size="14pt" style:font-size-asian="14pt" style:font-name-complex="Times New Roman" style:font-size-complex="14pt"/>
    </style:style>
    <style:style style:name="T10" style:family="text">
      <style:text-properties fo:color="#000000"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draw:frame draw:style-name="fr1" draw:name="Графический объект1" text:anchor-type="char" svg:x="7.938cm" svg:y="0.318cm" svg:width="1.55cm" svg:height="2.185cm" draw:z-index="0"><draw:image xlink:href="Pictures/100000000000012A000001B1EF0F7E95.png" xlink:type="simple" xlink:show="embed" xlink:actuate="onLoad"/></draw:frame></text:p>
      <text:p text:style-name="P3">АДМИНИСТРАЦИЯ ГОРОДА КЕМЕРОВО</text:p>
      <text:p text:style-name="P5"/>
      <text:p text:style-name="P4">ПОСТАНОВЛЕНИЕ</text:p>
      <text:p text:style-name="P6">от 24.10.2013 № 3248</text:p>
      <text:p text:style-name="P8"/>
      <text:p text:style-name="P2"><text:span text:style-name="T1"><text:s text:c="6"/>Об утверждении <text:s/>проекта межевания территории </text:span></text:p>
      <text:p text:style-name="P8">микрорайона №40 Центрального района города Кемерово</text:p>
      <text:p text:style-name="P7"/>
      <text:p text:style-name="P8"/>
      <text:p text:style-name="P10"><text:span text:style-name="T2">В соответствии со ст. 46 Градостроительного кодекса Российской Федерации, постановлением администрации города Кемерово от 27.08.2013 №2647</text:span><text:span text:style-name="T3"> «О назначении публичных слушаний по </text:span><text:span text:style-name="T1">проекту межевания территории микрорайона </text:span><text:span text:style-name="T3">№ 40 Центрального района города Кемерово», </text:span><text:span text:style-name="T2">с учетом результатов публичных слушаний</text:span></text:p>
      <text:p text:style-name="P12">1. Утвердить проект межевания территории микрорайона №40 Центрального района города Кемерово, категория земель - земли населенных пунктов.</text:p>
      <text:p text:style-name="P12">2. Изменить вид разрешенного использования следующих земельных участков в составе проекта межевания территории микрорайона №40 Центрального района города Кемерово:</text:p>
      <text:p text:style-name="P11"><text:span text:style-name="T9">2.1. Разрешенное использование земельного участка с кадастровым номером </text:span><text:span text:style-name="T10">42:24:0101049:796</text:span><text:span text:style-name="T9"> по </text:span><text:span text:style-name="T10">просп.Кузнецкий, 44</text:span><text:span text:style-name="T9">, изменить с «о</text:span><text:span text:style-name="T10">бщеобразовательные школы</text:span><text:span text:style-name="T9">» <text:s/>на «</text:span><text:span text:style-name="T10">объекты образования</text:span><text:span text:style-name="T9">».</text:span></text:p>
      <text:p text:style-name="P11"><text:span text:style-name="T9">2.2. Разрешенное использование земельного участка с кадастровым номером </text:span><text:span text:style-name="T10">42:24:0101049:21, расположенного</text:span><text:span text:style-name="T9"> </text:span><text:span text:style-name="T10">южнее здания №7 по ул.Калинина</text:span><text:span text:style-name="T9">, изменить с «п</text:span><text:span text:style-name="T10">од объекты энергетики</text:span><text:span text:style-name="T9">» <text:s/>на «</text:span><text:span text:style-name="T10">объекты энергетики</text:span><text:span text:style-name="T9">».</text:span></text:p>
      <text:p text:style-name="P11"><text:span text:style-name="T9">2.3. Разрешенное использование земельного участка с кадастровым номером </text:span><text:span text:style-name="T10">42:24:0101049:798 </text:span><text:span text:style-name="T9">по </text:span><text:span text:style-name="T10">просп. Кузнецкий, 46</text:span><text:span text:style-name="T9">, изменить с «п</text:span><text:span text:style-name="T10">од жилую застройку малоэтажную</text:span><text:span text:style-name="T9">» <text:s/>на «</text:span><text:span text:style-name="T10">среднеэтажная многоквартирная жилая застройка</text:span><text:span text:style-name="T9">».</text:span></text:p>
      <text:p text:style-name="P11"><text:span text:style-name="T9">2.4. Разрешенное использование земельного участка с кадастровым номером </text:span><text:span text:style-name="T10">42:24:0101049:764 по</text:span><text:span text:style-name="T9"> </text:span><text:span text:style-name="T10">ул. Красноармейская, 80а</text:span><text:span text:style-name="T9">, изменить с «п</text:span><text:span text:style-name="T10">од промышленные предприятия</text:span><text:span text:style-name="T9">» <text:s/>на «</text:span><text:span text:style-name="T10">гаражи</text:span><text:span text:style-name="T9">».</text:span></text:p>
      <text:p text:style-name="P11"><text:span text:style-name="T9">3. 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 со схемой проекта межевания с перечнем земельных участков, </text:span><text:soft-page-break/><text:span text:style-name="T9">входящих в проект межевания территории микрорайона №40 Центрального</text:span><text:span text:style-name="T4"> района города Кемерово (приложение №1), экспликацией запроектированных зон действия публичных сервитутов (приложение №2).</text:span></text:p>
      <text:p text:style-name="P13"><text:span text:style-name="T5"><text:s/>4. </text:span><text:span text:style-name="T6">Контроль за <text:s/>исполнением данного постановления <text:s/>возложить <text:s/>на<text:line-break/></text:span><text:span text:style-name="T7">заместителя Главы города, начальника управления городского развития А.В.Калинина</text:span><text:span text:style-name="T8">.</text:span></text:p>
      <text:p text:style-name="P14"/>
      <text:p text:style-name="P15"/>
      <text:p text:style-name="P15"/>
      <text:p text:style-name="P1">И.о. Главы города <text:tab/><text:tab/><text:tab/><text:tab/><text:tab/> <text:s text:c="42"/>В.К. Зуб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Основной_20_шрифт_20_абзаца" style:display-name="Основной шрифт абзаца" style:family="text"/>
    <style:style style:name="Знак_20_Знак" style:display-name="Знак Знак" style:family="text" style:parent-style-name="Основной_20_шрифт_20_абзаца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2cm" fo:margin-right="1.633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0-26T15:52:00</meta:creation-date>
    <dc:creator>uaig_gma</dc:creator>
    <dc:date>2012-05-26T10:32:00</dc:date>
    <meta:print-date>2013-10-16T13:42:00</meta:print-date>
    <meta:editing-cycles>38</meta:editing-cycles>
    <meta:editing-duration>PT1H32M</meta:editing-duration>
    <meta:document-statistic meta:table-count="0" meta:image-count="1" meta:object-count="0" meta:page-count="2" meta:paragraph-count="15" meta:word-count="253" meta:character-count="2204" meta:non-whitespace-character-count="1900"/>
    <meta:generator>LibreOffice/4.1.2.3$Windows_x86 LibreOffice_project/40b2d7fde7e8d2d7bc5a449dc65df4d08a7dd38</meta:generator>
  </office:meta>
</office:document-meta>
</file>