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ru" fo:country="RU" style:font-size-asian="14pt" style:language-asian="ru" style:country-asian="RU" style:font-size-complex="14pt"/>
    </style:style>
    <style:style style:name="P9" style:family="paragraph" style:parent-style-name="Standard">
      <style:paragraph-properties fo:margin-left="0cm" fo:margin-right="0.026cm" fo:text-align="justify" style:justify-single-word="false" fo:text-indent="1.323cm" style:auto-text-indent="false"/>
    </style:style>
    <style:style style:name="P10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.026cm" fo:text-align="justify" style:justify-single-word="false" fo:orphans="0" fo:widows="0" fo:hyphenation-ladder-count="no-limit" fo:text-indent="1.323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left="5.964cm" fo:margin-right="-0.295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4" style:family="paragraph" style:parent-style-name="Standard">
      <style:paragraph-properties fo:margin-left="5.964cm" fo:margin-right="-0.318cm" fo:orphans="0" fo:widows="0" fo:hyphenation-ladder-count="no-limit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5" style:family="paragraph" style:parent-style-name="ConsNormal">
      <style:paragraph-properties fo:margin-left="0cm" fo:margin-right="-0.318cm" fo:text-align="justify" style:justify-single-word="false" fo:orphans="0" fo:widows="0" fo:hyphenation-ladder-count="no-limit" fo:text-indent="0cm" style:auto-text-indent="false"/>
      <style:text-properties style:font-name="Times New Roman" fo:font-size="14pt" style:font-size-asian="14pt" style:font-name-complex="Times New Roman" style:font-size-complex="14pt" fo:hyphenate="false" fo:hyphenation-remain-char-count="2" fo:hyphenation-push-char-count="2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name="Times New Roman" fo:font-size="14pt" style:font-size-asian="14pt" style:font-name-complex="Times New Roman" style:font-size-complex="14pt"/>
    </style:style>
    <style:style style:name="T4" style:family="text">
      <style:text-properties fo:color="#000000" fo:font-size="14pt" style:font-size-asian="14pt" style:font-size-complex="14pt"/>
    </style:style>
    <style:style style:name="T5" style:family="text">
      <style:text-properties fo:color="#000000" fo:font-size="14pt" fo:letter-spacing="-0.026cm" style:font-size-asian="14pt" style:font-size-complex="14pt"/>
    </style:style>
    <style:style style:name="T6" style:family="text">
      <style:text-properties fo:color="#000000" fo:font-size="14pt" fo:letter-spacing="0.012cm" style:font-size-asian="14pt" style:font-size-complex="14pt"/>
    </style:style>
    <style:style style:name="T7" style:family="text">
      <style:text-properties fo:color="#000000" fo:font-size="14pt" fo:letter-spacing="0.004cm" style:font-size-asian="14pt" style:font-size-complex="14pt"/>
    </style:style>
    <style:style style:name="T8" style:family="text">
      <style:text-properties fo:color="#000000" fo:font-size="14pt" fo:letter-spacing="-0.002cm" style:font-size-asian="14pt" style:font-size-complex="14pt"/>
    </style:style>
    <style:style style:name="T9" style:family="text">
      <style:text-properties fo:color="#000000" style:font-name="Times New Roman" fo:font-size="14pt" style:font-size-asian="14pt" style:font-name-complex="Times New Roman" style:font-size-complex="14pt"/>
    </style:style>
    <style:style style:name="T10" style:family="text"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938cm" svg:y="0.318cm" svg:width="1.55cm" svg:height="2.185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4"/>
      <text:p text:style-name="P3">ПОСТАНОВЛЕНИЕ</text:p>
      <text:p text:style-name="P5">от 24.10.2013 № 3247</text:p>
      <text:p text:style-name="P7"/>
      <text:p text:style-name="P1"><text:span text:style-name="T1"><text:s text:c="6"/>Об утверждении <text:s/>проекта межевания территории </text:span></text:p>
      <text:p text:style-name="P7">микрорайона №4 Центрального района города Кемерово</text:p>
      <text:p text:style-name="P6"/>
      <text:p text:style-name="P7"/>
      <text:p text:style-name="P9"><text:span text:style-name="T2">В соответствии со ст. 46 Градостроительного кодекса Российской Федерации, постановлением администрации города Кемерово от 02.08.2013 № 2366</text:span><text:span text:style-name="T3"> «О назначении публичных слушаний по </text:span><text:span text:style-name="T1">проекту межевания территории микрорайона </text:span><text:span text:style-name="T3">№ 4 Центрального района города Кемерово», </text:span><text:span text:style-name="T2">с учетом результатов публичных слушаний</text:span></text:p>
      <text:p text:style-name="P10"><text:span text:style-name="T4">1. Утвердить проект межевания </text:span><text:span text:style-name="T9">территории микрорайона №4 Центрального района города Кемерово</text:span><text:span text:style-name="T4">, категория земель - земли населенных пунктов.</text:span></text:p>
      <text:p text:style-name="P11">2. Изменить вид разрешенного использования следующих земельных участков в составе проекта межевания территории микрорайона №4 Центрального района города Кемерово:</text:p>
      <text:p text:style-name="P10"><text:span text:style-name="T9">2.1. Разрешенное использование земельного участка с кадастровым номером </text:span><text:span text:style-name="T10">42:24:0501002:1094</text:span><text:span text:style-name="T9"> по ул. </text:span><text:span text:style-name="T10">Николая Островского, 31</text:span><text:span text:style-name="T9">, изменить с «</text:span><text:span text:style-name="T10">для размещения многоквартирного жилого дома</text:span><text:span text:style-name="T9">» <text:s/>на «</text:span><text:span text:style-name="T10">среднеэтажная многоквартирная <text:s/>жилая застройка</text:span><text:span text:style-name="T9">».</text:span></text:p>
      <text:p text:style-name="P10"><text:span text:style-name="T9">2.2. Разрешенное использование земельного участка с кадастровым номером </text:span><text:span text:style-name="T10">42:24:0501002:736</text:span><text:span text:style-name="T9"> по ул. </text:span><text:span text:style-name="T10">Николая Островского, 33</text:span><text:span text:style-name="T9">, изменить с «п</text:span><text:span text:style-name="T10">од жилую застройку многоэтажную</text:span><text:span text:style-name="T9">» <text:s/>на «</text:span><text:span text:style-name="T10">многоэтажная многоквартирная жилая застройка</text:span><text:span text:style-name="T9">».</text:span></text:p>
      <text:p text:style-name="P10"><text:span text:style-name="T9">2.3. Разрешенное использование земельного участка с кадастровым номером </text:span><text:span text:style-name="T10">42:24:0501002:523 </text:span><text:span text:style-name="T9">по ул. О</text:span><text:span text:style-name="T10">рджоникидзе, 2а</text:span><text:span text:style-name="T9">, изменить с «п</text:span><text:span text:style-name="T10">од жилую застройку многоэтажную</text:span><text:span text:style-name="T9">» <text:s/>на «</text:span><text:span text:style-name="T10">многоэтажная многоквартирная жилая застройка</text:span><text:span text:style-name="T9">».</text:span></text:p>
      <text:p text:style-name="P10"><text:span text:style-name="T9">2.4. Разрешенное использование земельного участка с кадастровым номером </text:span><text:span text:style-name="T10">42:24:0501002:488</text:span><text:span text:style-name="T9">, расположенного </text:span><text:span text:style-name="T10">между зданиями №2а по ул.Орджоникидзе и №33 по ул.Николая Островского</text:span><text:span text:style-name="T9">, изменить с «п</text:span><text:span text:style-name="T10">од прилегающей территорией (проезд)</text:span><text:span text:style-name="T9">» <text:s/>на «</text:span><text:span text:style-name="T10">проезд</text:span><text:span text:style-name="T9">».</text:span></text:p>
      <text:p text:style-name="P10"><text:span text:style-name="T9">2.5. Разрешенное использование земельного участка с кадастровым </text:span><text:soft-page-break/><text:span text:style-name="T9">номером </text:span><text:span text:style-name="T10">42:24:0501002:1009</text:span><text:span text:style-name="T9">, расположенного </text:span><text:span text:style-name="T10">юго-западнее здания №33 по ул.Николая Островского</text:span><text:span text:style-name="T9">, изменить с «д</text:span><text:span text:style-name="T10">ля строительства трансформаторной подстанции на два силовых трансформатора ТМ-630-10/04 кВ</text:span><text:span text:style-name="T9">» <text:s/>на «</text:span><text:span text:style-name="T10">объекты энергетики (ТП-34)</text:span><text:span text:style-name="T9">».</text:span></text:p>
      <text:p text:style-name="P10"><text:span text:style-name="T9">2.6. Разрешенное использование земельного участка с кадастровым номером </text:span><text:span text:style-name="T10">42:24:0501002:486</text:span><text:span text:style-name="T9">, расположенного </text:span><text:span text:style-name="T10">юго-западнее дома №33 по ул. Николая Островского</text:span><text:span text:style-name="T9">, изменить с «п</text:span><text:span text:style-name="T10">од овощехранилище</text:span><text:span text:style-name="T9">» <text:s/>на «</text:span><text:span text:style-name="T10">овощехранилище</text:span><text:span text:style-name="T9">».</text:span></text:p>
      <text:p text:style-name="P10"><text:span text:style-name="T9">2.7. Разрешенное использование земельного участка с кадастровым номером </text:span><text:span text:style-name="T10">42:24:0501002:1097 по</text:span><text:span text:style-name="T9"> </text:span><text:span text:style-name="T10">ул. Арочная, 18</text:span><text:span text:style-name="T9">, изменить с «з</text:span><text:span text:style-name="T10">анятого зданиями и сооружениями центр дополнительного образования детей</text:span><text:span text:style-name="T9">» <text:s/>на «</text:span><text:span text:style-name="T10">занятого зданиями и сооружениями центра дополнительного образования детей</text:span><text:span text:style-name="T9">».</text:span></text:p>
      <text:p text:style-name="P10"><text:span text:style-name="T9">2.8. Разрешенное использование земельного участка с кадастровым номером </text:span><text:span text:style-name="T10">42:24:0501002:986 по</text:span><text:span text:style-name="T9"> </text:span><text:span text:style-name="T10">ул. Арочная, 12</text:span><text:span text:style-name="T9">, изменить с «п</text:span><text:span text:style-name="T10">од жилую застройку многоэтажную</text:span><text:span text:style-name="T9">» <text:s/>на «</text:span><text:span text:style-name="T10">среднеэтажная многоквартирная <text:s/>жилая застройка</text:span><text:span text:style-name="T9">».</text:span></text:p>
      <text:p text:style-name="P10"><text:span text:style-name="T9">2.9. Разрешенное использование земельного участка с кадастровым номером </text:span><text:span text:style-name="T10">42:24:0501002:579 по</text:span><text:span text:style-name="T9"> </text:span><text:span text:style-name="T10">просп. Советский, 50</text:span><text:span text:style-name="T9">, изменить с «п</text:span><text:span text:style-name="T10">од жилым зданием со встроенными объектами обслуживания</text:span><text:span text:style-name="T9">» <text:s/>на «</text:span><text:span text:style-name="T10">среднеэтажная многоквартирная <text:s/>жилая застройка</text:span><text:span text:style-name="T9">».</text:span></text:p>
      <text:p text:style-name="P10"><text:span text:style-name="T9">2.10. Разрешенное использование земельного участка с кадастровым номером </text:span><text:span text:style-name="T10">42:24:0501002:983 по</text:span><text:span text:style-name="T9"> </text:span><text:span text:style-name="T10">ул. Весенняя, 10</text:span><text:span text:style-name="T9">, изменить с «п</text:span><text:span text:style-name="T10">од жилую застройку многоэтажную</text:span><text:span text:style-name="T9">» <text:s/>на «</text:span><text:span text:style-name="T10">среднеэтажная многоквартирная <text:s/>жилая застройка</text:span><text:span text:style-name="T9">».</text:span></text:p>
      <text:p text:style-name="P10"><text:span text:style-name="T9">2.11. Разрешенное использование земельного участка с кадастровым номером </text:span><text:span text:style-name="T10">42:24:0501002:1066, расположенного северо-восточнее здания №46 по просп. Советский</text:span><text:span text:style-name="T9">, изменить с «</text:span><text:span text:style-name="T10">занятого газорегуляторным пунктом № 1</text:span><text:span text:style-name="T9">» <text:s/>на «</text:span><text:span text:style-name="T10">объекты газификации (газорегуляторный пункт № 1)</text:span><text:span text:style-name="T9">».</text:span></text:p>
      <text:p text:style-name="P11">3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 со схемой проекта межевания, перечнем земельных участков, входящих в проект межевания территории микрорайона №4 Центрального района города Кемерово, согласно приложению к настоящему постановлению.</text:p>
      <text:p text:style-name="P12"><text:span text:style-name="T5"><text:s/>4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В.Калинина</text:span><text:span text:style-name="T8">.</text:span></text:p>
      <text:p text:style-name="P13"/>
      <text:p text:style-name="P14"/>
      <text:p text:style-name="P14"/>
      <text:p text:style-name="P15">И.о. Главы города <text:tab/><text:tab/><text:tab/><text:tab/><text:tab/> <text:s text:c="42"/>В.К. Зуб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2cm" fo:margin-right="1.63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_gma</dc:creator>
    <dc:date>2012-05-26T10:32:00</dc:date>
    <meta:print-date>2013-10-16T10:43:00</meta:print-date>
    <meta:editing-cycles>38</meta:editing-cycles>
    <meta:editing-duration>PT1H32M</meta:editing-duration>
    <meta:document-statistic meta:table-count="0" meta:image-count="1" meta:object-count="0" meta:page-count="2" meta:paragraph-count="22" meta:word-count="457" meta:character-count="3992" meta:non-whitespace-character-count="3480"/>
    <meta:generator>LibreOffice/4.1.2.3$Windows_x86 LibreOffice_project/40b2d7fde7e8d2d7bc5a449dc65df4d08a7dd38</meta:generator>
  </office:meta>
</office:document-meta>
</file>