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9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color="#000000" fo:font-size="14pt" style:font-size-asian="14pt" style:font-size-complex="14pt"/>
    </style:style>
    <style:style style:name="T4" style:family="text">
      <style:text-properties fo:color="#000000" fo:font-size="14pt" fo:letter-spacing="0.002cm" style:font-size-asian="14pt" style:font-size-complex="14pt"/>
    </style:style>
    <style:style style:name="T5" style:family="text">
      <style:text-properties fo:color="#000000" fo:font-size="14pt" fo:letter-spacing="-0.026cm" style:font-size-asian="14pt" style:font-size-complex="14pt"/>
    </style:style>
    <style:style style:name="T6" style:family="text">
      <style:text-properties fo:color="#000000" fo:font-size="14pt" fo:letter-spacing="0.012cm" style:font-size-asian="14pt" style:font-size-complex="14pt"/>
    </style:style>
    <style:style style:name="T7" style:family="text">
      <style:text-properties fo:color="#000000" fo:font-size="14pt" fo:letter-spacing="0.004cm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<draw:frame draw:style-name="fr1" draw:name="Графический объект1" text:anchor-type="char" svg:x="7.938cm" svg:y="-0.318cm" svg:width="1.577cm" svg:height="2.212cm" draw:z-index="0"><draw:image xlink:href="Pictures/100000000000012A000001B1EF0F7E95.png" xlink:type="simple" xlink:show="embed" xlink:actuate="onLoad"/></draw:frame>АДМИНИСТРАЦИЯ ГОРОДА КЕМЕРОВО</text:p>
      <text:p text:style-name="P3"/>
      <text:p text:style-name="P3"/>
      <text:p text:style-name="P4">ПОСТАНОВЛЕНИЕ</text:p>
      <text:p text:style-name="P6"/>
      <text:p text:style-name="P6"/>
      <text:p text:style-name="P5"><text:span text:style-name="T2">от 24.10.2013 № 3246</text:span></text:p>
      <text:p text:style-name="P6"/>
      <text:p text:style-name="P7"/>
      <text:p text:style-name="P5"><text:span text:style-name="T1">О предоставлении разрешений </text:span><text:span text:style-name="T2">на</text:span><text:span text:style-name="T3"> отклонение от предельных параметров </text:span></text:p>
      <text:p text:style-name="P5"><text:span text:style-name="T3">разрешенного строительства, </text:span><text:span text:style-name="T2">реконструкции объекта капитального </text:span></text:p>
      <text:p text:style-name="P5"><text:span text:style-name="T2">строительства и </text:span><text:span text:style-name="T3">на </text:span><text:span text:style-name="T2">условно разрешенный</text:span><text:span text:style-name="T3"> </text:span><text:span text:style-name="T2">вид использования</text:span><text:span text:style-name="T3"> </text:span></text:p>
      <text:p text:style-name="P6">земельного участка и объекта капитального строительства </text:p>
      <text:p text:style-name="P9"/>
      <text:p text:style-name="P9"/>
      <text:p text:style-name="P11"><text:span text:style-name="T3">В соответствии со ст.ст. 37, 38, 39, 40 Градостроительного кодекса Российской Федерации, с учетом </text:span><text:span text:style-name="T2">результатов публичных слушаний по вопросам предоставления разрешений на отклонение от предельных параметров разрешенного строительства, реконструкции объекта капитального строительства и </text:span><text:span text:style-name="T4">на условно разрешенный вид использования </text:span><text:span text:style-name="T2">земельного участка и объекта капитального строительства, расположенного по адресу в городе Кемерово: </text:span><text:span text:style-name="T3">Заводский район, земельный участок с кадастровым номером 42:24:0101029:1522, по ул. 1-я Линия, 57 – «магазин продовольственных товаров» (заявитель Н.К. Керимов). </text:span></text:p>
      <text:p text:style-name="P12"><text:span text:style-name="T3">1. Предоставить разрешение на отклонение от предельных параметров разрешенного строительства, реконструкции объекта капитального строительства </text:span><text:span text:style-name="T2">на земельном участке с кадастровым номером </text:span><text:span text:style-name="T3">42:24:0101029:1522, расположенном по адресу в городе Кемерово: Заводский район, ул. 1-я Линия, 57, сокращение минимальных отступов от границы земельного участка с 3 м до 1 м – «магазин продовольственных товаров» (заявитель Н.К. Керимов).</text:span></text:p>
      <text:p text:style-name="P12"><text:span text:style-name="T3">2. Предоставить разрешение на условно разрешенный вид использования земельного участка с кадастровым номером 42:24:0101029:1522, расположенного по адресу в городе Кемерово: Заводский район, ул. 1-я Линия, 57 – «магазин продовольственных товаров» (заявитель Н.К. Керимов).</text:span></text:p>
      <text:p text:style-name="P11"><text:span text:style-name="T3">3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</text:span><text:soft-page-break/><text:span text:style-name="T3">Интернет.</text:span></text:p>
      <text:p text:style-name="P12"><text:span text:style-name="T5">4. </text:span><text:span text:style-name="T6">Контроль за <text:s/>исполнением данного постановления <text:s/>возложить <text:s/>на <text:s text:c="7"/></text:span><text:span text:style-name="T7">заместителя Главы города, начальника управления городского развития А.В.Калинина.</text:span></text:p>
      <text:p text:style-name="P8"/>
      <text:p text:style-name="P8"/>
      <text:p text:style-name="P8"/>
      <text:p text:style-name="P10"><text:span text:style-name="T1">И.о. Главы города <text:s text:c="91"/>В.К. Зуб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5-25T10:54:00</meta:creation-date>
    <dc:creator>durmanova</dc:creator>
    <dc:date>2013-10-24T12:55:00</dc:date>
    <meta:print-date>2013-10-17T12:09:00</meta:print-date>
    <meta:editing-cycles>18</meta:editing-cycles>
    <meta:editing-duration>PT4H26M</meta:editing-duration>
    <meta:document-statistic meta:table-count="0" meta:image-count="1" meta:object-count="0" meta:page-count="2" meta:paragraph-count="13" meta:word-count="234" meta:character-count="2068" meta:non-whitespace-character-count="1735"/>
    <meta:generator>LibreOffice/4.1.2.3$Windows_x86 LibreOffice_project/40b2d7fde7e8d2d7bc5a449dc65df4d08a7dd38</meta:generator>
  </office:meta>
</office:document-meta>
</file>