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004cm" fo:text-align="center" style:justify-single-word="false" fo:text-indent="0cm" style:auto-text-indent="false"/>
    </style:style>
    <style:style style:name="P4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weight="bold" style:font-weight-asian="bold"/>
    </style:style>
    <style:style style:name="P5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6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7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8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0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/>
    </style:style>
    <style:style style:name="P12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color="#000000" fo:font-size="14pt" style:font-size-asian="14pt" style:font-size-complex="14pt"/>
    </style:style>
    <style:style style:name="T4" style:family="text">
      <style:text-properties fo:color="#000000" fo:font-size="14pt" fo:letter-spacing="0.002cm" style:font-size-asian="14pt" style:font-size-complex="14pt"/>
    </style:style>
    <style:style style:name="T5" style:family="text">
      <style:text-properties fo:color="#000000" fo:font-size="14pt" fo:letter-spacing="-0.026cm" style:font-size-asian="14pt" style:font-size-complex="14pt"/>
    </style:style>
    <style:style style:name="T6" style:family="text">
      <style:text-properties fo:color="#000000" fo:font-size="14pt" fo:letter-spacing="0.012cm" style:font-size-asian="14pt" style:font-size-complex="14pt"/>
    </style:style>
    <style:style style:name="T7" style:family="text">
      <style:text-properties fo:color="#000000" fo:font-size="14pt" fo:letter-spacing="0.004cm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"><draw:frame draw:style-name="fr1" draw:name="Графический объект1" text:anchor-type="char" svg:x="7.938cm" svg:y="-0.318cm" svg:width="1.577cm" svg:height="2.212cm" draw:z-index="0"><draw:image xlink:href="Pictures/100000000000012A000001B1EF0F7E95.png" xlink:type="simple" xlink:show="embed" xlink:actuate="onLoad"/></draw:frame>АДМИНИСТРАЦИЯ ГОРОДА КЕМЕРОВО</text:p>
      <text:p text:style-name="P4"/>
      <text:p text:style-name="P5"/>
      <text:p text:style-name="P6">ПОСТАНОВЛЕНИЕ</text:p>
      <text:p text:style-name="P3"/>
      <text:p text:style-name="P8"/>
      <text:p text:style-name="P7"><text:span text:style-name="T2">от 24.10.2013 № 3245</text:span></text:p>
      <text:p text:style-name="P8"/>
      <text:p text:style-name="P3"/>
      <text:p text:style-name="P8"/>
      <text:p text:style-name="P7"><text:span text:style-name="T1">О предоставлении разрешений </text:span><text:span text:style-name="T2">на</text:span><text:span text:style-name="T3"> отклонение от предельных параметров </text:span></text:p>
      <text:p text:style-name="P7"><text:span text:style-name="T3">разрешенного строительства, </text:span><text:span text:style-name="T2">реконструкции объектов капитального </text:span></text:p>
      <text:p text:style-name="P3"><text:span text:style-name="T2">строительства и </text:span><text:span text:style-name="T3">на </text:span><text:span text:style-name="T2">условно разрешенный</text:span><text:span text:style-name="T3"> </text:span><text:span text:style-name="T2">вид использования</text:span><text:span text:style-name="T3"> </text:span><text:span text:style-name="T2">земельного </text:span></text:p>
      <text:p text:style-name="P8">участка и частей объекта капитального строительства </text:p>
      <text:p text:style-name="P10"/>
      <text:p text:style-name="P11"/>
      <text:p text:style-name="P13"><text:span text:style-name="T3">В соответствии со ст.ст. 37, 38, 39, 40 Градостроительного кодекса Российской Федерации, с учетом </text:span><text:span text:style-name="T2">результатов публичных слушаний по вопросам предоставления разрешений на отклонение от предельных параметров разрешенного строительства, реконструкции объектов капитального строительства и </text:span><text:span text:style-name="T4">на условно разрешенный вид использования </text:span><text:span text:style-name="T2">земельного участка и частей объекта капитального строительства, расположенных по следующим адресам в городе Кемерово: </text:span></text:p>
      <text:p text:style-name="P14"><text:span text:style-name="T2">- </text:span><text:span text:style-name="T3">Заводский район, земельный участок с кадастровым номером 42:24:0101005:1379, по ул. Дорожная, 32, сокращение минимальных <text:s/>отступов <text:s/>от границы земельного участка с 3 м до 0 м, </text:span><text:span text:style-name="T2">для индивидуального жилищного строительства (заявитель Д.Е. Антошкин);</text:span></text:p>
      <text:p text:style-name="P14"><text:span text:style-name="T3">- </text:span><text:span text:style-name="T2">Заводский район, земельный участок с кадастровым номером 42:24:0101005:1380, по ул. Дорожная, 32а, сокращение минимальных отступов <text:s/>от <text:s/>границы <text:s/>земельного участка с 3 м до 0 м, для индивидуального жилищного строительства (заявитель Н.А. Шмидт); </text:span></text:p>
      <text:p text:style-name="P14"><text:span text:style-name="T3">- </text:span><text:span text:style-name="T2">Центральный район, земельный участок с кадастровым номером 42:24:0101002:1687, по ул. Коммунистическая, 124-42, </text:span><text:span text:style-name="T3">для реконструкции многоквартирного жилого дома по ул. Коммунистическая, 124, с целью расширения существующего магазина продовольственных товаров без увеличения торговой площади (заявитель Л.Э. Бигвава). <text:s text:c="3"/></text:span></text:p>
      <text:p text:style-name="P14"><text:span text:style-name="T3">1. Предоставить разрешение на 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</text:span><text:soft-page-break/><text:span text:style-name="T3">в городе Кемерово:</text:span></text:p>
      <text:p text:style-name="P14"><text:span text:style-name="T3">1.1. Заводский район, земельный участок с кадастровым номером 42:24:0101005:1379, по ул. Дорожная, 32, сокращение минимальных <text:s/>отступов <text:s/>от границы земельного участка с 3 м до 0 м, </text:span><text:span text:style-name="T2">для индивидуального жилищного строительства (заявитель Д.Е.Антошкин);</text:span></text:p>
      <text:p text:style-name="P14"><text:span text:style-name="T3">1.2. </text:span><text:span text:style-name="T2">Заводский район, земельный участок с кадастровым номером 42:24:0101005:1380, по ул. Дорожная, 32а, сокращение минимальных отступов <text:s/>от <text:s/>границы <text:s/>земельного участка с 3 м до 0 м, для индивидуального жилищного строительства (заявитель Н.А. Шмидт). </text:span></text:p>
      <text:p text:style-name="P14"><text:span text:style-name="T2">2. Предоставить разрешение на условно разрешенный вид использования земельного участка и частей объекта капитального строительства, расположенного по адресу в городе Кемерово: Центральный район, кадастровый номер 42:24:0101002:1687, ул. Коммунистическая, 124-42, </text:span><text:span text:style-name="T3">для реконструкции многоквартирного жилого дома по ул. Коммунистическая, 124, с целью расширения существующего магазина продовольственных товаров без увеличения торговой площади (заявитель Л.Э. Бигвава). <text:s text:c="3"/></text:span></text:p>
      <text:p text:style-name="P14"><text:span text:style-name="T3">3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span></text:p>
      <text:p text:style-name="P14"><text:span text:style-name="T5">4. </text:span><text:span text:style-name="T6">Контроль за <text:s/>исполнением данного постановления <text:s/>возложить <text:s/>на <text:s text:c="7"/></text:span><text:span text:style-name="T7">заместителя Главы города, начальника управления городского развития А.В.Калинина.</text:span></text:p>
      <text:p text:style-name="P9"/>
      <text:p text:style-name="P9"/>
      <text:p text:style-name="P9"/>
      <text:p text:style-name="P12"><text:span text:style-name="T1">И.о. Главы города <text:s text:c="91"/>В.К. Зуб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" style:display-name="Основной шрифт абзаца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0-05-25T10:54:00</meta:creation-date>
    <dc:creator>durmanova</dc:creator>
    <dc:date>2013-10-24T12:53:00</dc:date>
    <meta:print-date>2013-10-15T09:16:00</meta:print-date>
    <meta:editing-cycles>16</meta:editing-cycles>
    <meta:editing-duration>PT47M</meta:editing-duration>
    <meta:document-statistic meta:table-count="0" meta:image-count="1" meta:object-count="0" meta:page-count="2" meta:paragraph-count="18" meta:word-count="377" meta:character-count="3245" meta:non-whitespace-character-count="2756"/>
    <meta:generator>LibreOffice/4.1.2.3$Windows_x86 LibreOffice_project/40b2d7fde7e8d2d7bc5a449dc65df4d08a7dd38</meta:generator>
  </office:meta>
</office:document-meta>
</file>