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12A000001B1EF0F7E95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OpenSymbol" svg:font-family="OpenSymbol, 'MS Mincho'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9.442cm"/>
    </style:style>
    <style:style style:name="Таблица1.B" style:family="table-column">
      <style:table-column-properties style:column-width="7.44cm"/>
    </style:style>
    <style:style style:name="Таблица1.1" style:family="table-row">
      <style:table-row-properties style:min-row-height="5.398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style:snap-to-layout-gri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text-align="center" style:justify-single-word="false">
        <style:tab-stops>
          <style:tab-stop style:position="0.318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text-align="center" style:justify-single-word="false">
        <style:tab-stops>
          <style:tab-stop style:position="0.318cm"/>
        </style:tab-stops>
      </style:paragraph-properties>
      <style:text-properties fo:font-size="11pt" style:font-size-asian="11pt" style:font-size-complex="11pt"/>
    </style:style>
    <style:style style:name="P5" style:family="paragraph" style:parent-style-name="Standard">
      <style:paragraph-properties fo:text-align="center" style:justify-single-word="false"/>
      <style:text-properties fo:font-size="13.5pt" fo:font-weight="bold" style:font-size-asian="13.5pt" style:font-weight-asian="bold" style:font-size-complex="13.5pt"/>
    </style:style>
    <style:style style:name="P6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11pt" style:font-size-asian="11pt" style:font-size-complex="11pt"/>
    </style:style>
    <style:style style:name="P7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1pt" style:font-size-asian="11pt" style:font-size-complex="11pt"/>
    </style:style>
    <style:style style:name="P8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</style:style>
    <style:style style:name="P9" style:family="paragraph" style:parent-style-name="Standard">
      <style:paragraph-properties fo:margin-left="0cm" fo:margin-right="0.538cm" fo:text-align="center" style:justify-single-word="false" fo:text-indent="0cm" style:auto-text-indent="false"/>
    </style:style>
    <style:style style:name="P10" style:family="paragraph" style:parent-style-name="Standard">
      <style:paragraph-properties fo:margin-left="0cm" fo:margin-right="0cm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text-indent="1.251cm" style:auto-text-indent="false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name-asian="Arial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</style:style>
    <style:style style:name="P16" style:family="paragraph" style:parent-style-name="Standard" style:master-page-name="Standard">
      <style:paragraph-properties style:page-number="auto"/>
      <style:text-properties fo:font-size="8pt" fo:font-weight="bold" style:font-size-asian="8pt" style:font-weight-asian="bold" style:font-size-complex="8pt"/>
    </style:style>
    <style:style style:name="P17" style:family="paragraph" style:parent-style-name="ConsTitle">
      <style:paragraph-properties fo:margin-left="0cm" fo:margin-right="-0.004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18" style:family="paragraph" style:parent-style-name="Название_20_объекта1">
      <style:paragraph-properties fo:margin-left="-0.189cm" fo:margin-right="0cm" fo:line-height="150%" fo:text-indent="0cm" style:auto-text-indent="false" style:snap-to-layout-grid="false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4pt" fo:font-style="italic" style:font-size-asian="14pt" style:font-style-asian="italic" style:font-size-complex="14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4pt" style:font-size-asian="14pt" style:font-size-complex="14pt" style:font-weight-complex="bold"/>
    </style:style>
    <style:style style:name="T5" style:family="text">
      <style:text-properties fo:font-size="14pt" style:font-name-asian="Arial" style:font-size-asian="14pt" style:font-size-complex="14pt"/>
    </style:style>
    <style:style style:name="T6" style:family="text">
      <style:text-properties fo:color="#000000" fo:font-size="14pt" fo:font-style="italic" style:font-size-asian="14pt" style:font-style-asian="italic" style:font-size-complex="14pt"/>
    </style:style>
    <style:style style:name="T7" style:family="text">
      <style:text-properties fo:color="#000000" fo:font-size="14pt" style:font-size-asian="14pt" style:font-size-complex="14pt"/>
    </style:style>
    <style:style style:name="T8" style:family="text">
      <style:text-properties fo:color="#000000" fo:font-size="14pt" style:font-size-asian="14pt" style:font-size-complex="14pt" style:font-weight-complex="bold"/>
    </style:style>
    <style:style style:name="T9" style:family="text">
      <style:text-properties fo:color="#000000" fo:font-size="14pt" style:font-name-asian="Arial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draw:frame draw:style-name="fr1" draw:name="Изображение1" text:anchor-type="char" svg:x="3.939cm" svg:y="0.476cm" svg:width="1.572cm" svg:height="2.207cm" draw:z-index="0"><draw:image xlink:href="Pictures/100000000000012A000001B1EF0F7E95.png" xlink:type="simple" xlink:show="embed" xlink:actuate="onLoad"/></draw:frame> <text:s text:c="3"/></text:p>
      <text:p text:style-name="Standard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2">АДМИНИСТРАЦИЯ</text:p>
            <text:p text:style-name="P2">ГОРОДА КЕМЕРОВО</text:p>
            <text:p text:style-name="P3">Комиссия по подготовке проекта правил землепользования и застройки </text:p>
            <text:p text:style-name="P7"><text:s text:c="14"/>ул. Красная, 9, г. Кемерово, 650000</text:p>
            <text:p text:style-name="P6"><text:s text:c="14"/>тел. 58-01-56, факс 58-01-56</text:p>
            <text:p text:style-name="P8"><text:span text:style-name="T1"><text:s text:c="6"/></text:span><text:a xlink:type="simple" xlink:href="mailto:arc@mgis.ru" text:style-name="Internet_20_link" text:visited-style-name="Visited_20_Internet_20_Link"><text:span text:style-name="Internet_20_link">arc@mgis.ru</text:span></text:a></text:p>
            <text:p text:style-name="P4">от _____________ №06-02-09-01/________</text:p>
          </table:table-cell>
          <table:table-cell table:style-name="Таблица1.A1" office:value-type="string">
            <text:p text:style-name="P18"/>
          </table:table-cell>
        </table:table-row>
      </table:table>
      <text:p text:style-name="P1"/>
      <text:p text:style-name="P5">ЗАКЛЮЧЕНИЕ</text:p>
      <text:p text:style-name="P9"><text:span text:style-name="T2">по результатам публичных слушаний </text:span><text:span text:style-name="T6">по вопросу предоставления разрешений </text:span><text:span text:style-name="T2">на отклонение от предельных параметров разрешенного строительства, реконструкции объектов капитального строительства </text:span></text:p>
      <text:p text:style-name="P10"/>
      <text:p text:style-name="P12"><text:span text:style-name="T3">На основании ст.ст. 38, 40 Градостроительного кодекса РФ; гл.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25.12.2014 № 3426 «</text:span><text:span text:style-name="T7">О назначении публичных слушаний по вопросу <text:s/>предоставления разрешений н</text:span><text:span text:style-name="T3">а отклонение от предельных параметров разрешенного строительства, реконструкции объектов капитального строительства», </text:span></text:p>
      <text:p text:style-name="P15"><text:span text:style-name="T3">комиссия по подготовке проекта правил землепользования и застройки в городе Кемерово (далее – комиссия) в заседании 15.01.2015 рассмотрела возможность предоставления разрешений на </text:span><text:span text:style-name="T7">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</text:span></text:p>
      <text:p text:style-name="P15"><text:span text:style-name="T7">- Центральный район, земельный участок с кадастровым номером 42:24:0501007:778 по ул. Тухачевского, 22б, сокращение минимальных отступов от границ земельного участка с 3 м до 1 м (заявители Бабак К.А., Исаев М.М.</text:span><text:span text:style-name="T3">);</text:span></text:p>
      <text:p text:style-name="P15"><text:span text:style-name="T3">- Заводский район, земельный участок с кадастровым номером 42:24:0101030:15034, расположенный северо-восточнее здания № 19 по ул. Глинки, сокращение минимальных отступов от границ земельного участка с 3 м до 0 м (заявитель ООО «БИК»);</text:span></text:p>
      <text:p text:style-name="P15"><text:span text:style-name="T3">- Заводский район, земельный участок с кадастровым номером 42:24:0101030:218, расположенный ул. Радищева – ул. Глинки, сокращение минимального отступа от юго-восточной границы земельного участка с 3 м до 1,5 м (заявитель <text:s/>Харитонов А.В.).</text:span><text:span text:style-name="T7"> </text:span></text:p>
      <text:p text:style-name="P13"><text:span text:style-name="T7">На заседании комиссии установлено, что постановление администрации города Кемерово от </text:span><text:span text:style-name="T3">25.12.2014 № 3426 </text:span><text:span text:style-name="T7">опубликовано в выпуске городской газеты «Кемерово» от 30.12.2014, размещено на официальном сайте администрации города </text:span><text:a xlink:type="simple" xlink:href="http://www.kemerovo.ru/" text:style-name="Internet_20_link" text:visited-style-name="Visited_20_Internet_20_Link"><text:span text:style-name="Internet_20_link">www.kemerovo.ru</text:span></text:a><text:span text:style-name="Internet_20_link"><text:span text:style-name="T3">, </text:span></text:span><text:span text:style-name="T7">а также на портале обеспечения градостроительной деятельности города Кемерово </text:span><text:a xlink:type="simple" xlink:href="http://www.mgis42.ru/" text:style-name="Internet_20_link" text:visited-style-name="Visited_20_Internet_20_Link"><text:span text:style-name="Internet_20_link">www.mgis42.ru</text:span></text:a><text:span text:style-name="T7"> в информационно-телекоммуникационной сети «Интернет».</text:span></text:p>
      <text:p text:style-name="P14">Прием письменных возражений заинтересованных лиц по теме публичных слушаний осуществлялся в период с 30 декабря 2014 года по 14 января 2015 года. За указанный период возражения не поступили. </text:p>
      <text:p text:style-name="P13"><text:span text:style-name="T4">В соответствии с постановлением Главы города от 05.03.2005 № 30 «Об адресном плане города Кемерово и порядке регистрации адресов строений» земельному участку с кадастровым номером </text:span><text:span text:style-name="T8">42:24:0501007:778 актом регистрации адреса взамен прежнего ул. Тухачевского, 22б установлен почтовый адрес: улица Тухачевского, строение 22в </text:span><text:span text:style-name="T7">(сокращенно: ул. Тухачевского, 22в)</text:span><text:span text:style-name="T8">. В связи с изложенным комиссия считает необходимым <text:s/>отразить вновь установленный почтовый адрес в итоговом постановлении.</text:span></text:p>
      <text:p text:style-name="P15"><text:span text:style-name="T4">По итогам публичных слушаний комиссия приняла решение </text:span><text:span text:style-name="T5">подготовить рекомендации о предоставлении разрешений на </text:span><text:span text:style-name="T3">отклонение от предельных параметров разрешенного строительства, реконструкции </text:span><text:span text:style-name="T7">объектов капитального строительства на земельных участках, расположенных по следующим адресам в городе Кемерово:</text:span></text:p>
      <text:p text:style-name="P15"><text:span text:style-name="T3">1.</text:span><text:span text:style-name="T7"> Центральный район, земельный участок с кадастровым номером 42:24:0501007:778 по ул. Тухачевского, 22в, сокращение минимальных отступов от границ земельного участка с 3 м до 1 м (заявители Бабак К.А., Исаев М.М.</text:span><text:span text:style-name="T3">);</text:span></text:p>
      <text:p text:style-name="P15"><text:span text:style-name="T7">2. </text:span><text:span text:style-name="T3">Заводский район, земельный участок с кадастровым номером 42:24:0101030:15034, расположенный северо-восточнее здания № 19 по ул. Глинки, сокращение минимальных отступов от границ земельного участка с 3 м до 0 м (заявитель ООО «БИК»);</text:span></text:p>
      <text:p text:style-name="P15"><text:span text:style-name="T7">3. </text:span><text:span text:style-name="T3">Заводский район, земельный участок с кадастровым номером 42:24:0101030:218, расположенный ул. Радищева – ул. Глинки, сокращение минимального отступа от юго-восточной границы земельного участка с 3 м до 1,5 м (заявитель <text:s/>Харитонов А.В.).</text:span><text:span text:style-name="T7"> </text:span></text:p>
      <text:p text:style-name="P11"/>
      <text:p text:style-name="P11"/>
      <text:p text:style-name="P11"/>
      <text:p text:style-name="P17">Председатель комиссии <text:tab/><text:tab/> <text:s text:c="53"/>А.В.Калинин</text:p>
      <text:p text:style-name="P17"/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2" svg:font-family="Mangal"/>
    <style:font-face style:name="OpenSymbol" svg:font-family="OpenSymbol, 'MS Mincho'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0pt" fo:language="ru" fo:country="RU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 style:font-family-complex="Mangal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Указатель6" style:family="paragraph" style:parent-style-name="Standard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Название_20_объекта2" style:display-name="Название объекта2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Указатель5" style:family="paragraph" style:parent-style-name="Standard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Название3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Название2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Название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ConsTitle" style:family="paragraph">
      <style:paragraph-properties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family="Arial" style:font-family-generic="swiss" style:font-pitch="variable" fo:font-size="8pt" fo:language="ru" fo:country="RU" fo:font-weight="bold" style:font-name-asian="Times New Roman" style:font-family-asian="'Times New Roman'" style:font-family-generic-asian="roman" style:font-pitch-asian="variable" style:font-size-asian="8pt" style:language-asian="zh" style:country-asian="CN" style:font-weight-asian="bold" style:font-name-complex="Arial" style:font-family-complex="Arial" style:font-family-generic-complex="swiss" style:font-pitch-complex="variable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fo:language="en" fo:country="US" style:font-name-complex="Tahoma" style:font-family-complex="Tahoma" style:font-family-generic-complex="swiss" style:font-pitch-complex="variable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fo:language="en" fo:country="US" style:font-name-complex="Tahoma" style:font-family-complex="Tahoma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family="Arial" style:font-family-generic="swiss" style:font-pitch="variable" fo:font-size="10pt" fo:language="ru" fo:country="RU" fo:font-style="normal" style:text-underline-style="none" fo:font-weight="normal" style:font-name-asian="Arial" style:font-family-asian="Arial" style:font-family-generic-asian="swiss" style:font-pitch-asian="variable" style:font-size-asian="10pt" style:language-asian="zh" style:country-asian="CN" style:font-style-asian="normal" style:font-weight-asian="normal" style:font-name-complex="Arial" style:font-family-complex="Arial" style:font-family-generic-complex="swiss" style:font-pitch-complex="variable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family="Arial" style:font-family-generic="swiss" style:font-pitch="variable" fo:font-size="10pt" fo:language="ru" fo:country="RU" fo:font-style="normal" style:text-underline-style="none" fo:font-weight="normal" style:font-name-asian="Arial" style:font-family-asian="Arial" style:font-family-generic-asian="swiss" style:font-pitch-asian="variable" style:font-size-asian="10pt" style:language-asian="zh" style:country-asian="CN" style:font-style-asian="normal" style:font-weight-asian="normal" style:font-name-complex="Arial" style:font-family-complex="Arial" style:font-family-generic-complex="swiss" style:font-pitch-complex="variable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Courier New" fo:font-family="'Courier New'" style:font-family-generic="modern" fo:font-size="10pt" fo:language="ru" fo:country="RU" fo:font-style="normal" style:text-underline-style="none" fo:font-weight="normal" style:font-name-asian="Courier New" style:font-family-asian="'Courier New'" style:font-family-generic-asian="modern" style:font-size-asian="10pt" style:language-asian="zh" style:country-asian="CN" style:font-style-asian="normal" style:font-weight-asian="normal" style:font-name-complex="Courier New" style:font-family-complex="'Courier New'" style:font-family-generic-complex="modern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Основной_20_шрифт_20_абзаца6" style:display-name="Основной шрифт абзаца6" style:family="text"/>
    <style:style style:name="Основной_20_шрифт_20_абзаца5" style:display-name="Основной шрифт абзаца5" style:family="text"/>
    <style:style style:name="Основной_20_шрифт_20_абзаца4" style:display-name="Основной шрифт абзаца4" style:family="text"/>
    <style:style style:name="Основной_20_шрифт_20_абзаца3" style:display-name="Основной шрифт абзаца3" style:family="text"/>
    <style:style style:name="Основной_20_шрифт_20_абзаца2" style:display-name="Основной шрифт абзаца2" style:family="text"/>
    <style:style style:name="WW-Absatz-Standardschriftart" style:family="text"/>
    <style:style style:name="WW-Absatz-Standardschriftart1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, 'MS Mincho'" style:font-name-asian="OpenSymbol" style:font-family-asian="OpenSymbol, 'MS Mincho'" style:font-name-complex="OpenSymbol" style:font-family-complex="OpenSymbol, 'MS Mincho'"/>
    </style:style>
    <style:style style:name="WW8Num2z2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</dc:title>
    <meta:initial-creator>irina</meta:initial-creator>
    <meta:creation-date>2015-01-23T08:38:00</meta:creation-date>
    <dc:creator>durmanova</dc:creator>
    <dc:date>2015-01-23T08:41:00</dc:date>
    <meta:print-date>2015-01-22T17:24:00</meta:print-date>
    <meta:editing-cycles>4</meta:editing-cycles>
    <meta:editing-duration>PT3M</meta:editing-duration>
    <meta:document-statistic meta:table-count="1" meta:image-count="1" meta:object-count="0" meta:page-count="1" meta:paragraph-count="23" meta:word-count="499" meta:character-count="4110" meta:non-whitespace-character-count="3526"/>
    <meta:generator>LibreOffice/4.3.5.2$Windows_x86 LibreOffice_project/3a87456aaa6a95c63eea1c1b3201acedf0751bd5</meta:generator>
  </office:meta>
</office:document-meta>
</file>