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line-height="150%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4" style:family="paragraph" style:parent-style-name="ConsTitle">
      <style:paragraph-properties fo:margin-left="0cm" fo:margin-right="-0.146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5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6" style:family="paragraph" style:parent-style-name="Standard">
      <style:paragraph-properties fo:margin-left="0cm" fo:margin-right="1.81cm" fo:line-height="150%" fo:text-indent="0cm" style:auto-text-indent="false"/>
    </style:style>
    <style:style style:name="P7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margin-left="0cm" fo:margin-right="1.81cm" fo:line-height="150%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1.81cm" fo:text-indent="0cm" style:auto-text-indent="false" style:snap-to-layout-grid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left="0cm" fo:margin-right="1.81cm" fo:text-indent="0cm" style:auto-text-indent="false"/>
      <style:text-properties fo:font-size="9pt" style:font-size-asian="9pt" style:font-size-complex="9pt"/>
    </style:style>
    <style:style style:name="P11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12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-0.503cm" fo:text-align="center" style:justify-single-word="false" fo:orphans="0" fo:widows="0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15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fo:font-style="italic" style:font-size-asian="14pt" style:font-style-asian="italic"/>
    </style:style>
    <style:style style:name="P1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0.309cm" fo:text-align="justify" style:justify-single-word="false" fo:text-indent="0cm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P21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22" style:family="paragraph" style:parent-style-name="Standard" style:master-page-name="Standard">
      <style:paragraph-properties style:page-number="auto"/>
      <style:text-properties fo:font-size="16pt" fo:font-weight="bold" style:font-size-asian="16pt" style:font-weight-asian="bold" style:font-size-complex="16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3" style:family="text">
      <style:text-properties style:font-weight-complex="bold"/>
    </style:style>
    <style:style style:name="T4" style:family="text">
      <style:text-properties style:font-size-complex="14pt"/>
    </style:style>
    <style:style style:name="T5" style:family="text">
      <style:text-properties style:font-size-complex="14pt" style:font-style-complex="italic"/>
    </style:style>
    <style:style style:name="T6" style:family="text">
      <style:text-properties style:font-size-complex="14pt" style:font-style-complex="italic" style:font-weight-complex="bold"/>
    </style:style>
    <style:style style:name="T7" style:family="text">
      <style:text-properties style:font-size-complex="14pt" style:font-weight-complex="bold"/>
    </style:style>
    <style:style style:name="T8" style:family="text">
      <style:text-properties fo:font-weight="bold" style:font-weight-asian="bold" style:font-size-complex="14pt" style:font-style-complex="italic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color="#000000"/>
    </style:style>
    <style:style style:name="T11" style:family="text">
      <style:text-properties fo:color="#000000" fo:letter-spacing="-0.002cm" style:font-name-asian="Arial" style:font-size-complex="14pt"/>
    </style:style>
    <style:style style:name="T12" style:family="text">
      <style:text-properties fo:language="en" fo:country="US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Графический объект1" text:anchor-type="char" svg:x="3.81cm" svg:y="0cm" svg:width="1.575cm" svg:height="2.21cm" draw:z-index="0"><draw:image xlink:href="Pictures/100000000000012A000001B1EF0F7E95.png" xlink:type="simple" xlink:show="embed" xlink:actuate="onLoad"/></draw:frame> <text:s text:c="23"/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8"><text:s text:c="8"/>АДМИНИСТРАЦИЯ <text:s text:c="3"/></text:p>
            <text:p text:style-name="P7"><text:s text:c="5"/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3"><text:s text:c="13"/>Комиссия по проведению </text:p>
            <text:p text:style-name="P12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9"><text:s text:c="15"/>ул.Красная, 9, г. Кемерово, 650000</text:p>
            <text:p text:style-name="P10"><text:s text:c="27"/>тел. 58-01-56, факс 58-01-56</text:p>
            <text:p text:style-name="P6"><text:span text:style-name="T2"><text:s text:c="32"/></text:span><text:a xlink:type="simple" xlink:href="mailto:arc@mgis.ru"><text:span text:style-name="Internet_20_link">arc@mgis.ru</text:span></text:a></text:p>
            <text:p text:style-name="P11"><text:s text:c="11"/>___________.2014 № 06-02-09-01/_____</text:p>
            <text:p text:style-name="P11"/>
          </table:table-cell>
          <table:table-cell table:style-name="Таблица1.A1" office:value-type="string">
            <text:p text:style-name="P3"/>
          </table:table-cell>
        </table:table-row>
      </table:table>
      <text:p text:style-name="P5"><text:s text:c="2"/></text:p>
      <text:p text:style-name="P5"/>
      <text:p text:style-name="P14">ЗАКЛЮЧЕНИЕ</text:p>
      <text:p text:style-name="P15"><text:span text:style-name="T5">по результатам</text:span><text:span text:style-name="T8"> </text:span><text:span text:style-name="T6">публичных слушаний </text:span>по проекту планировки</text:p>
      <text:p text:style-name="P15"><text:s/>и проекту межевания территории в границах: просп. Московский - </text:p>
      <text:p text:style-name="P15">просп. Притомский - граница земельного участка с кадастровым</text:p>
      <text:p text:style-name="P15"><text:s/>номером 42:24:0000000:48 - просп. Ленинградский Центрального</text:p>
      <text:p text:style-name="P15"><text:s/>и Ленинского районов города Кемерово</text:p>
      <text:p text:style-name="P15"/>
      <text:p text:style-name="P17"><text:span text:style-name="T4">На основании ст. 46 Градостроительного кодекса РФ; главы 6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1.11.2014 № 2963 «О назначении публичных слушаний </text:span>по проекту планировки и проекту межевания территории 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города Кемерово<text:span text:style-name="T4">», комиссией по проведению публичных слушаний <text:s/>17.12.2014 были организованы и проведены публичные слушания.</text:span></text:p>
      <text:p text:style-name="P18"><text:span text:style-name="T3">На заседании комиссии</text:span><text:span text:style-name="T9"> </text:span>установлено<text:span text:style-name="T3">, </text:span>что постановление администрации города Кемерово от 21.11.2014 № 2963 было размещено на официальном сайте администрации города Кемерово <text:span text:style-name="T10">www</text:span>.<text:span text:style-name="Internet_20_link"><text:span text:style-name="T12">kemerovo</text:span></text:span><text:span text:style-name="Internet_20_link">.</text:span><text:span text:style-name="Internet_20_link"><text:span text:style-name="T12">ru</text:span></text:span> в информационно-телекоммуникационной сети «Интернет» и опубликовано в газете «Кемерово» от 25.11.2014. Тек<text:span text:style-name="T10">ст постановления </text:span>с п<text:span text:style-name="T10">еречнем земельных участков в составе проекта межевания территории </text:span>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<text:span text:style-name="T10"> <text:s/>города Кемерово</text:span> (приложение № 2), чертеж <text:s/>планировки, чертеж межевания территории 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города Кемерово <text:span text:style-name="T10">были размещены на стендах управления архитектуры и градостроительства, </text:span>Портале обеспечения градостроительной деятельности г. Кемерово <text:span text:style-name="T12">www</text:span>.<text:span text:style-name="T12">mgis</text:span>42.<text:span text:style-name="T12">ru</text:span> в информационно-телекоммуникационной сети «Интернет»<text:span text:style-name="T10">.</text:span></text:p>
      <text:p text:style-name="P19">Прием письменных заявлений и возражений граждан, юридических лиц по теме публичных слушаний осуществлялся с 25 ноября по 16 декабря 2014 года. <text:span text:style-name="T3">За указанный период письменные обращения, возражения или предложения от заинтересованных физических или юридических лиц не поступили.</text:span></text:p>
      <text:p text:style-name="P16"><text:span text:style-name="T7">По итогам публичных слушаний комиссия пришла к выводу о возможности</text:span><text:span text:style-name="T11"> утверждения </text:span>проекта планировки и проекта межевания территории в границах: просп. Московский - просп. Притомский - граница земельного участка с кадастровым номером 42:24:0000000:48 - просп. Ленинградский Центрального и Ленинского районов города Кемерово<text:span text:style-name="T4">.</text:span></text:p>
      <text:p text:style-name="P20"/>
      <text:p text:style-name="P4"/>
      <text:p text:style-name="P4">Председатель комиссии <text:tab/><text:tab/><text:tab/><text:tab/> <text:s text:c="7"/><text:tab/> <text:s text:c="21"/>А.В. Калинин</text:p>
      <text:p text:style-name="Standard"/>
      <text:p text:style-name="P21"/>
      <text:p text:style-name="P21"/>
      <text:p text:style-name="P21"/>
      <text:p text:style-name="P21"/>
      <text:p text:style-name="P21"><text:soft-page-break/></text:p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 style:parent-style-name="Основной_20_шрифт_20_абзаца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12-16T10:55:00</meta:creation-date>
    <dc:creator>uaig-iay</dc:creator>
    <dc:date>2014-12-23T11:39:00</dc:date>
    <meta:editing-cycles>9</meta:editing-cycles>
    <meta:editing-duration>PT4M</meta:editing-duration>
    <meta:document-statistic meta:table-count="1" meta:image-count="1" meta:object-count="0" meta:page-count="2" meta:paragraph-count="21" meta:word-count="342" meta:character-count="2983" meta:non-whitespace-character-count="245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